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3800000363227309BA.png" manifest:media-type="image/png"/>
  <manifest:file-entry manifest:full-path="Pictures/10000001000006710000036172D157B3.png" manifest:media-type="image/png"/>
  <manifest:file-entry manifest:full-path="Pictures/1000000100000646000003635070DECB.png" manifest:media-type="image/png"/>
  <manifest:file-entry manifest:full-path="Pictures/100000010000066900000345883C38B6.png" manifest:media-type="image/png"/>
  <manifest:file-entry manifest:full-path="Pictures/100000010000066A0000036311C7507C.png" manifest:media-type="image/png"/>
  <manifest:file-entry manifest:full-path="Pictures/1000000100000678000004041B1A123D.png" manifest:media-type="image/png"/>
  <manifest:file-entry manifest:full-path="Pictures/10000001000006AD00000406012D9879.png" manifest:media-type="image/png"/>
  <manifest:file-entry manifest:full-path="Pictures/100000010000069A0000040456DC0B08.png" manifest:media-type="image/png"/>
  <manifest:file-entry manifest:full-path="Pictures/1000000100000678000004062B469FF9.png" manifest:media-type="image/png"/>
  <manifest:file-entry manifest:full-path="Pictures/10000001000001C0000001A79CC61F31.png" manifest:media-type="image/png"/>
  <manifest:file-entry manifest:full-path="Pictures/10000001000004B000000258A82B407E.png" manifest:media-type="image/png"/>
  <manifest:file-entry manifest:full-path="Pictures/10000001000007C6000003DD701BDB73.png" manifest:media-type="image/png"/>
  <manifest:file-entry manifest:full-path="Pictures/10000001000001B5000000B76A386787.png" manifest:media-type="image/png"/>
  <manifest:file-entry manifest:full-path="Pictures/100000000000016400000091BF668B83.png" manifest:media-type="image/png"/>
  <manifest:file-entry manifest:full-path="Pictures/10000000000001850000007395F810A8.png" manifest:media-type="image/png"/>
  <manifest:file-entry manifest:full-path="Pictures/10000000000004380000043804F1BC72.jpg" manifest:media-type="image/jpeg"/>
  <manifest:file-entry manifest:full-path="Pictures/10000001000000C60000010B66A74494.png" manifest:media-type="image/png"/>
  <manifest:file-entry manifest:full-path="Pictures/100000010000066900000345A8C40DB8.png" manifest:media-type="image/png"/>
  <manifest:file-entry manifest:full-path="Pictures/100000010000066A0000036338185B85.png" manifest:media-type="image/png"/>
  <manifest:file-entry manifest:full-path="Pictures/10000000000002D400000127F398405F.png" manifest:media-type="image/png"/>
  <manifest:file-entry manifest:full-path="Pictures/100000010000093A0000068B00A8D341.tif" manifest:media-type="image/tiff"/>
  <manifest:file-entry manifest:full-path="Pictures/100000010000067800000406B26448D3.png" manifest:media-type="image/png"/>
  <manifest:file-entry manifest:full-path="Pictures/10000001000001BD000001B81266264C.png" manifest:media-type="image/png"/>
  <manifest:file-entry manifest:full-path="Pictures/10000001000000C80000012C591998A2.gif" manifest:media-type="image/gif"/>
  <manifest:file-entry manifest:full-path="Pictures/1000000000000292000000A90F74735F.jpg" manifest:media-type="image/jpeg"/>
  <manifest:file-entry manifest:full-path="Pictures/100000010000063900000363D7265AD1.png" manifest:media-type="image/png"/>
  <manifest:file-entry manifest:full-path="Pictures/10000001000002C3000002C30CA8D5FD.png" manifest:media-type="image/png"/>
  <manifest:file-entry manifest:full-path="Pictures/100197FE0000D3AB0000D3ABE56ED348.svg" manifest:media-type="image/svg+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/>
    <style:font-face style:name="Open Sans1" svg:font-family="'Open Sans'" style:font-family-generic="swiss" style:font-pitch="variable"/>
    <style:font-face style:name="Open Sans2" svg:font-family="'Open Sans'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 style:list-style-name="L2">
      <style:graphic-properties draw:stroke="none" svg:stroke-width="0cm" draw:fill="solid" draw:fill-color="#ffffff" draw:textarea-horizontal-align="justify" draw:textarea-vertical-align="top" draw:auto-grow-height="false" draw:fit-to-size="false" style:shrink-to-fit="false" fo:min-height="6.59cm" fo:min-width="17.757cm" fo:padding-top="0cm" fo:padding-bottom="0cm" fo:padding-left="0cm" fo:padding-right="0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6" style:family="graphic" style:parent-style-name="standard">
      <style:graphic-properties draw:stroke="none" draw:fill="none" fo:min-height="0.395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11.815cm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ff0000" draw:opacity="30%" draw:textarea-horizontal-align="justify" draw:textarea-vertical-align="middle" draw:auto-grow-height="false" fo:min-height="2.221cm" fo:min-width="14.105cm" draw:shadow-opacity="30%" loext:decorative="false"/>
    </style:style>
    <style:style style:name="gr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2.619cm, 0cm, 0cm)" draw:image-opacity="100%" style:mirror="none" loext:decorative="false"/>
    </style:style>
    <style:style style:name="gr10" style:family="graphic" style:parent-style-name="standard">
      <style:graphic-properties draw:stroke="none" draw:fill="solid" draw:fill-color="#ff0000" draw:opacity="50%" draw:textarea-horizontal-align="justify" draw:textarea-vertical-align="middle" draw:auto-grow-height="false" fo:min-height="8.005cm" fo:min-width="2.675cm" draw:shadow-opacity="50%" style:writing-mode="lr-tb" loext:decorative="false"/>
      <style:paragraph-properties style:writing-mode="lr-tb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12" style:family="graphic" style:parent-style-name="standard">
      <style:graphic-properties draw:stroke="none" draw:fill="solid" draw:fill-color="#81d41a" draw:opacity="30%" draw:textarea-horizontal-align="justify" draw:textarea-vertical-align="middle" draw:auto-grow-height="false" fo:min-height="9.91cm" fo:min-width="4.102cm" draw:shadow-opacity="30%" loext:decorative="false"/>
    </style:style>
    <style:style style:name="gr13" style:family="graphic" style:parent-style-name="objectwithoutfill">
      <style:graphic-properties svg:stroke-width="0.102cm" svg:stroke-color="#ff0000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4" style:family="graphic" style:parent-style-name="standard">
      <style:graphic-properties draw:stroke="none" svg:stroke-color="#000000" draw:fill="none" draw:fill-color="#ffffff" draw:auto-grow-height="true" draw:auto-grow-width="false" fo:min-height="1.02cm" loext:decorative="false"/>
      <style:paragraph-properties style:writing-mode="lr-tb"/>
    </style:style>
    <style:style style:name="gr1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6" style:family="graphic" style:parent-style-name="standard">
      <style:graphic-properties draw:stroke="none" draw:fill="solid" draw:fill-color="#ff0000" draw:opacity="20%" draw:textarea-horizontal-align="justify" draw:textarea-vertical-align="middle" draw:auto-grow-height="false" fo:min-height="11.815cm" fo:min-width="5.215cm" draw:shadow-opacity="20%" loext:decorative="false"/>
    </style:style>
    <style:style style:name="gr17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8" style:family="graphic" style:parent-style-name="objectwithoutfill">
      <style:graphic-properties svg:stroke-width="0.102cm" svg:stroke-color="#00a933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9" style:family="graphic" style:parent-style-name="standard">
      <style:graphic-properties draw:stroke="none" svg:stroke-color="#000000" draw:fill="none" draw:fill-color="#ffffff" draw:auto-grow-height="true" draw:auto-grow-width="false" fo:min-height="1.655cm" loext:decorative="false"/>
      <style:paragraph-properties style:writing-mode="lr-tb"/>
    </style:style>
    <style:style style:name="gr20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1.806cm, 0cm, 1.205cm, 0cm)" draw:image-opacity="100%" style:mirror="none" loext:decorative="false"/>
    </style:style>
    <style:style style:name="gr2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_31__5f_Titelfolie_5f_TUD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_31__5f_Titelfolie_5f_TUD-title">
      <style:graphic-properties draw:auto-grow-height="true" fo:min-height="3.18cm" loext:decorative="false"/>
      <style:paragraph-properties style:writing-mode="lr-tb"/>
    </style:style>
    <style:style style:name="pr3" style:family="presentation" style:parent-style-name="_31__5f_Titelfolie_5f_TUD-outline1">
      <style:graphic-properties fo:min-height="10.798cm" loext:decorative="false"/>
      <style:paragraph-properties style:writing-mode="lr-tb"/>
    </style:style>
    <style:style style:name="pr4" style:family="presentation" style:parent-style-name="_31__5f_Titelfolie_5f_TUD_5f_-title">
      <style:graphic-properties draw:auto-grow-height="true" fo:min-height="3.18cm" loext:decorative="false"/>
      <style:paragraph-properties style:writing-mode="lr-tb"/>
    </style:style>
    <style:style style:name="pr5" style:family="presentation" style:parent-style-name="_31__5f_Titelfolie_5f_TUD_5f_-outline1">
      <style:graphic-properties fo:min-height="10.798cm" loext:decorative="false"/>
      <style:paragraph-properties style:writing-mode="lr-tb"/>
    </style:style>
    <style:style style:name="pr6" style:family="presentation" style:parent-style-name="_31__5f_Titelfolie_5f_TUD_5f_-notes">
      <style:graphic-properties draw:fill-color="#ffffff" draw:auto-grow-height="false" fo:min-height="13.365cm" loext:decorative="false"/>
      <style:paragraph-properties style:writing-mode="lr-tb"/>
    </style:style>
    <style:style style:name="pr7" style:family="presentation" style:parent-style-name="_31__5f_Titelfolie_5f_TUD-title">
      <style:graphic-properties fo:min-height="3.18cm" loext:decorative="false"/>
      <style:paragraph-properties style:writing-mode="lr-tb"/>
    </style:style>
    <style:style style:name="pr8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9" style:family="presentation" style:parent-style-name="_31__5f_Titelfolie_5f_TUD_5f_-title">
      <style:graphic-properties fo:min-height="3.18cm" loext:decorative="false"/>
      <style:paragraph-properties style:writing-mode="lr-tb"/>
    </style:style>
    <style:style style:name="pr10" style:family="presentation" style:parent-style-name="_31__5f_Titel_20_und_20_Inhalt-title">
      <style:graphic-properties draw:auto-grow-height="true" fo:min-height="2.255cm" loext:decorative="false"/>
      <style:paragraph-properties style:writing-mode="lr-tb"/>
    </style:style>
    <style:style style:name="pr11" style:family="presentation" style:parent-style-name="_31__5f_Titel_20_und_20_Inhalt-outline1">
      <style:graphic-properties fo:min-height="10.798cm" loext:decorative="false"/>
      <style:paragraph-properties style:writing-mode="lr-tb"/>
    </style:style>
    <style:style style:name="pr12" style:family="presentation" style:parent-style-name="_31_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13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14" style:family="presentation" style:parent-style-name="_31__5f_Titelfolie_5f_TUD_5f__5f_-title">
      <style:graphic-properties fo:min-height="3.18cm" loext:decorative="false"/>
      <style:paragraph-properties style:writing-mode="lr-tb"/>
    </style:style>
    <style:style style:name="pr15" style:family="presentation" style:parent-style-name="_31__5f_Titelfolie_5f_TUD_5f__5f_-notes">
      <style:graphic-properties draw:fill-color="#ffffff" draw:auto-grow-height="false" fo:min-height="13.365cm" loext:decorative="false"/>
      <style:paragraph-properties style:writing-mode="lr-tb"/>
    </style:style>
    <style:style style:name="pr16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17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8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9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20" style:family="presentation" style:parent-style-name="_31__5f_Titel_20_und_20_Inhalt_5f__5f_-title">
      <style:graphic-properties fo:min-height="3.18cm" loext:decorative="false"/>
      <style:paragraph-properties style:writing-mode="lr-tb"/>
    </style:style>
    <style:style style:name="pr21" style:family="presentation" style:parent-style-name="_31__5f_Titel_20_und_20_Inhalt_5f__5f_-notes">
      <style:graphic-properties draw:fill-color="#ffffff" draw:auto-grow-height="false" fo:min-height="13.365cm" loext:decorative="false"/>
      <style:paragraph-properties style:writing-mode="lr-tb"/>
    </style:style>
    <style:style style:name="pr22" style:family="presentation" style:parent-style-name="_31__5f_Titel_20_und_20_Inhalt-outline1">
      <style:graphic-properties fo:min-height="11.554cm" loext:decorative="false"/>
      <style:paragraph-properties style:writing-mode="lr-tb"/>
    </style:style>
    <style:style style:name="pr23" style:family="presentation" style:parent-style-name="_31__5f_Titelfolie_5f_TUD_5f__5f__5f_-title">
      <style:graphic-properties fo:min-height="3.18cm" loext:decorative="false"/>
      <style:paragraph-properties style:writing-mode="lr-tb"/>
    </style:style>
    <style:style style:name="pr24" style:family="presentation" style:parent-style-name="_31__5f_Titelfolie_5f_TUD_5f__5f__5f_-notes">
      <style:graphic-properties draw:fill-color="#ffffff" draw:auto-grow-height="false" fo:min-height="13.365cm" loext:decorative="false"/>
      <style:paragraph-properties style:writing-mode="lr-tb"/>
    </style:style>
    <style:style style:name="pr25" style:family="presentation" style:parent-style-name="_31__5f_Titel_20_und_20_Inhalt-title">
      <style:graphic-properties fo:min-height="3.18cm" loext:decorative="false"/>
      <style:paragraph-properties style:writing-mode="lr-tb"/>
    </style:style>
    <style:style style:name="pr26" style:family="presentation" style:parent-style-name="_31__5f_Nur_20_Titel-subtitle">
      <style:graphic-properties draw:fill-color="#ffffff" fo:min-height="10.456cm" loext:decorative="false"/>
      <style:paragraph-properties style:writing-mode="lr-tb"/>
    </style:style>
    <style:style style:name="pr27" style:family="presentation" style:parent-style-name="_31__5f_Nur_20_Titel-notes">
      <style:graphic-properties draw:fill-color="#ffffff" draw:auto-grow-height="false" fo:min-height="13.365cm" loext:decorative="false"/>
      <style:paragraph-properties style:writing-mode="lr-tb"/>
    </style:style>
    <style:style style:name="pr28" style:family="presentation" style:parent-style-name="_31__5f_Titel_20_und_20_Inhalt_5f__5f_-outline1">
      <style:graphic-properties fo:min-height="10.798cm" loext:decorative="false"/>
      <style:paragraph-properties style:writing-mode="lr-tb"/>
    </style:style>
    <style:style style:name="pr29" style:family="presentation" style:parent-style-name="_31__5f_Titel_20_und_20_Inhalt_5f__5f_-title">
      <style:graphic-properties fo:min-height="2.255cm" loext:decorative="false"/>
      <style:paragraph-properties style:writing-mode="lr-tb"/>
    </style:style>
    <style:style style:name="pr30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start" style:font-independent-line-spacing="true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2" style:family="paragraph">
      <loext:graphic-properties draw:fill="none"/>
      <style:paragraph-properties fo:text-align="start"/>
      <style:text-properties fo:font-size="18pt" fo:language="en" fo:country="US"/>
    </style:style>
    <style:style style:name="P3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4" style:family="paragraph">
      <loext:graphic-properties draw:fill="solid" draw:fill-color="#ffffff"/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5" style:family="paragraph">
      <loext:graphic-properties draw:fill-color="#ffffff"/>
      <style:text-properties fo:language="en" fo:country="US"/>
    </style:style>
    <style:style style:name="P6" style:family="paragraph">
      <style:text-properties fo:language="en" fo:country="US"/>
    </style:style>
    <style:style style:name="P7" style:family="paragraph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P8" style:family="paragraph">
      <style:paragraph-properties fo:line-height="100%" fo:text-align="start" style:punctuation-wrap="hanging" style:writing-mode="lr-tb"/>
      <style:text-properties fo:language="en" fo:country="US" fo:hyphenate="false"/>
    </style:style>
    <style:style style:name="P9" style:family="paragraph">
      <style:paragraph-properties fo:line-height="100%" fo:text-align="start" style:punctuation-wrap="hanging"/>
      <style:text-properties fo:font-size="18pt" fo:language="en" fo:country="US" style:font-size-asian="18pt" style:font-size-complex="18pt" fo:hyphenate="false"/>
    </style:style>
    <style:style style:name="P10" style:family="paragraph">
      <loext:graphic-properties draw:fill="none"/>
      <style:paragraph-properties fo:text-align="center"/>
      <style:text-properties fo:language="en" fo:country="US"/>
    </style:style>
    <style:style style:name="P11" style:family="paragraph">
      <loext:graphic-properties draw:fill="none"/>
      <style:text-properties fo:font-size="10pt" fo:language="en" fo:country="US" style:font-size-asian="10pt" style:font-size-complex="10pt"/>
    </style:style>
    <style:style style:name="P12" style:family="paragraph">
      <loext:graphic-properties draw:fill="none" draw:fill-color="#ffffff"/>
      <style:text-properties fo:language="en" fo:country="US"/>
    </style:style>
    <style:style style:name="P13" style:family="paragraph">
      <loext:graphic-properties draw:fill="solid" draw:fill-color="#ff0000" draw:opacity="30%"/>
      <style:paragraph-properties fo:text-align="center"/>
      <style:text-properties fo:language="en" fo:country="US"/>
    </style:style>
    <style:style style:name="P14" style:family="paragraph">
      <style:paragraph-properties fo:line-height="100%" fo:text-align="start" style:punctuation-wrap="hanging"/>
      <style:text-properties fo:font-size="20pt" fo:language="en" fo:country="US" fo:font-weight="bold" style:font-size-asian="20pt" style:font-weight-asian="bold" style:font-size-complex="20pt" style:font-weight-complex="bold" fo:hyphenate="false"/>
    </style:style>
    <style:style style:name="P15" style:family="paragraph">
      <loext:graphic-properties draw:fill="solid" draw:fill-color="#ff0000" draw:opacity="50%"/>
      <style:paragraph-properties fo:text-align="center" style:writing-mode="lr-tb"/>
      <style:text-properties fo:language="en" fo:country="US"/>
    </style:style>
    <style:style style:name="P16" style:family="paragraph">
      <loext:graphic-properties draw:fill="none" draw:fill-color="#ffffff"/>
      <style:text-properties fo:font-size="18pt" fo:language="en" fo:country="US"/>
    </style:style>
    <style:style style:name="P17" style:family="paragraph">
      <loext:graphic-properties draw:fill="solid" draw:fill-color="#81d41a" draw:opacity="30%"/>
      <style:paragraph-properties fo:text-align="center"/>
      <style:text-properties fo:language="en" fo:country="US"/>
    </style:style>
    <style:style style:name="P18" style:family="paragraph">
      <loext:graphic-properties draw:fill="solid" draw:fill-color="#ff0000" draw:opacity="20%"/>
      <style:paragraph-properties fo:text-align="center"/>
      <style:text-properties fo:language="en" fo:country="US"/>
    </style:style>
    <style:style style:name="P19" style:family="paragraph">
      <style:paragraph-properties fo:text-align="center"/>
      <style:text-properties fo:language="en" fo:country="US"/>
    </style:style>
    <style:style style:name="P20" style:family="paragraph">
      <style:text-properties fo:font-size="22pt" fo:language="en" fo:country="US" fo:font-weight="bold" style:font-size-asian="22pt" style:font-size-complex="22pt"/>
    </style:style>
    <style:style style:name="P21" style:family="paragraph">
      <style:text-properties fo:language="en" fo:country="US" fo:font-weight="bold"/>
    </style:style>
    <style:style style:name="P22" style:family="paragraph">
      <loext:graphic-properties draw:fill="none" draw:fill-color="#ffffff"/>
      <style:text-properties fo:language="en" fo:country="US" fo:font-weight="bold"/>
    </style:style>
    <style:style style:name="P23" style:family="paragraph">
      <style:text-properties fo:language="en" fo:country="US" fo:font-weight="bold" style:font-weight-asian="bold" style:font-weight-complex="bold"/>
    </style:style>
    <style:style style:name="P24" style:family="paragraph">
      <loext:graphic-properties draw:fill="none" draw:fill-color="#ffffff"/>
      <style:text-properties fo:language="en" fo:country="US" fo:font-weight="bold" style:font-weight-asian="bold" style:font-weight-complex="bold"/>
    </style:style>
    <style:style style:name="P25" style:family="paragraph">
      <style:paragraph-properties fo:margin-top="0.5cm" fo:margin-bottom="0cm" fo:line-height="100%" fo:text-align="start" style:punctuation-wrap="hanging" style:writing-mode="lr-tb"/>
      <style:text-properties fo:language="en" fo:country="US" fo:hyphenate="false"/>
    </style:style>
    <style:style style:name="P26" style:family="paragraph">
      <style:paragraph-properties fo:margin-left="0cm" fo:margin-right="0cm" fo:text-indent="0cm"/>
      <style:text-properties fo:language="en" fo:country="US"/>
    </style:style>
    <style:style style:name="P27" style:family="paragraph"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language="en" fo:country="US" fo:hyphenate="false"/>
    </style:style>
    <style:style style:name="P28" style:family="paragraph">
      <style:text-properties fo:font-weight="bold" style:font-weight-asian="bold" style:font-weight-complex="bold"/>
    </style:style>
    <style:style style:name="P29" style:family="paragraph">
      <loext:graphic-properties draw:fill-color="#ffffff"/>
    </style:style>
    <style:style style:name="P30" style:family="paragraph">
      <style:text-properties fo:font-size="22pt" fo:language="en" fo:country="US" style:font-size-asian="22pt" style:font-size-complex="22pt"/>
    </style:style>
    <style:style style:name="P31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language="en" fo:country="US" fo:hyphenate="false"/>
    </style:style>
    <style:style style:name="P32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24pt" fo:language="en" fo:country="US" fo:hyphenate="false"/>
    </style:style>
    <style:style style:name="P33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language="en" fo:country="US" fo:hyphenate="false"/>
    </style:style>
    <style:style style:name="P34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language="en" fo:country="US" fo:hyphenate="false"/>
    </style:style>
    <style:style style:name="T1" style:family="text">
      <style:text-properties fo:font-variant="normal" fo:text-transform="none" fo:color="#555a5b" loext:opacity="100%" style:text-outline="false" style:text-line-through-style="none" style:text-line-through-type="none" style:text-position="0% 100%" style:font-name="Open Sans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>
        <loext:char-complex-color loext:theme-type="light2" loext:color-type="theme">
          <loext:transformation loext:type="lummod" loext:value="7500"/>
        </loext:char-complex-color>
      </style:text-properties>
    </style:style>
    <style:style style:name="T2" style:family="text">
      <style:text-properties fo:font-variant="normal" fo:text-transform="none" fo:color="#51b02f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" style:family="text">
      <style:text-properties fo:font-variant="normal" fo:text-transform="none" fo:color="#064569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" style:family="text">
      <style:text-properties fo:font-variant="normal" fo:text-transform="none" fo:color="#064569" loext:opacity="100%" style:text-outline="false" style:text-line-through-style="none" style:text-line-through-type="none" style:text-position="super 58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5" style:family="text">
      <style:text-properties fo:font-size="24pt" style:font-size-asian="24pt" style:font-size-complex="24pt"/>
    </style:style>
    <style:style style:name="T6" style:family="text">
      <style:text-properties fo:font-size="22pt" style:font-size-asian="22pt" style:font-size-complex="22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24pt" fo:font-weight="bold" style:font-size-asian="24pt" style:font-weight-asian="bold" style:font-size-complex="24pt" style:font-weight-complex="bold"/>
    </style:style>
    <style:style style:name="T9" style:family="text">
      <style:text-properties fo:font-size="22pt" fo:font-weight="bold" style:font-size-asian="22pt" style:font-weight-asian="bold" style:font-size-complex="22pt" style:font-weight-complex="bold"/>
    </style:style>
    <style:style style:name="T10" style:family="text">
      <style:text-properties fo:font-size="18pt"/>
    </style:style>
    <style:style style:name="T11" style:family="text">
      <style:text-properties fo:font-size="22pt" fo:font-weight="bold" style:font-size-asian="22pt" style:font-size-complex="22pt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language="en" fo:country="US"/>
    </style:style>
    <style:style style:name="T14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1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T1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T1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555a5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305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_31__5f_Titelfolie_5f_TUD" presentation:presentation-page-layout-name="AL1T0">
        <office:forms form:automatic-focus="false" form:apply-design-mode="false"/>
        <draw:custom-shape draw:name="Textfeld 1" draw:style-name="gr1" draw:text-style-name="P1" draw:layer="layout" svg:width="0.512cm" svg:height="1.025cm" svg:x="9.592cm" svg:y="3.4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4" draw:style-name="gr2" draw:text-style-name="P2" draw:layer="layout" svg:width="8.36cm" svg:height="3.404cm" svg:x="1.929cm" svg:y="2.346cm">
          <draw:image xlink:href="Pictures/10000000000002D400000127F398405F.png" xlink:type="simple" xlink:show="embed" xlink:actuate="onLoad" draw:mime-type="image/png">
            <text:p/>
          </draw:image>
        </draw:frame>
        <draw:frame draw:name="Grafik 7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custom-shape draw:name="Textplatzhalter 2" draw:style-name="gr3" draw:text-style-name="P4" draw:layer="layout" svg:width="17.756cm" svg:height="6.589cm" svg:x="1.929cm" svg:y="6.054cm">
          <text:p text:style-name="P3"><text:span text:style-name="T1">CENTER FOR SCALABLE DATA ANALYTICS AND ARTIFICIAL INTELLIGENCE</text:span></text:p>
          <text:p text:style-name="P3"><text:span text:style-name="T1"/></text:p>
          <text:p text:style-name="P3"><text:span text:style-name="T2">TOPIC: </text:span><text:span text:style-name="T3">Ovulation Prediction with Machine Learning</text:span></text:p>
          <text:p text:style-name="P3"><text:span text:style-name="T2">SPEAKER: </text:span><text:span text:style-name="T3">Alexander Blank</text:span></text:p>
          <text:p text:style-name="P3"><text:span text:style-name="T3"/></text:p>
          <text:p text:style-name="P3"><text:span text:style-name="T3">June 2</text:span><text:span text:style-name="T4">nd </text:span><text:span text:style-name="T3">202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5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frame draw:name="Grafik 10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6" draw:layer="layout" svg:width="30.479cm" svg:height="3.18cm" svg:x="1.693cm" svg:y="0.76cm" presentation:class="title">
          <draw:text-box>
            <text:p text:style-name="P6">Introduction and Motivation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Menstrual cycle affects more than 50% of the population regularly</text:p>
              </text:list-item>
              <text:list-item>
                <text:p text:style-name="P6">Understanding its patterns and effects can improve female health significantly</text:p>
                <text:list>
                  <text:list-item>
                    <text:p text:style-name="P6">PCOS, menopause, family planning, natural contraception</text:p>
                  </text:list-item>
                </text:list>
              </text:list-item>
              <text:list-item>
                <text:p text:style-name="P6">Largely uncharted territory in both science and data</text:p>
                <text:list>
                  <text:list-item>
                    <text:p text:style-name="P6">Female empowerment through data</text:p>
                  </text:list-item>
                </text:list>
              </text:list-item>
              <text:list-item>
                <text:p text:style-name="P6">Leipzig based biotech company Vivosens</text:p>
                <text:list>
                  <text:list-item>
                    <text:p text:style-name="P6">OvulaRing intravaginal sensor records body core temperature every 5 minutes continuously</text:p>
                  </text:list-item>
                </text:list>
              </text:list-item>
              <text:list-item>
                <text:p text:style-name="P6">Assist with family planning and natural contraception</text:p>
              </text:list-item>
              <text:list-item>
                <text:p text:style-name="P6">Large database of temperature data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_31__5f_Titelfolie_5f_TUD_5f_" presentation:presentation-page-layout-name="AL2T1">
        <office:forms form:automatic-focus="false" form:apply-design-mode="false"/>
        <draw:frame presentation:style-name="pr4" draw:text-style-name="P6" draw:layer="layout" svg:width="30.479cm" svg:height="3.18cm" svg:x="1.693cm" svg:y="0.76cm" presentation:class="title">
          <draw:text-box>
            <text:p text:style-name="P6">The Goal</text:p>
          </draw:text-box>
        </draw:frame>
        <draw:frame presentation:style-name="pr5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Prediction of ovulation day at any point during menstrual cycle</text:p>
              </text:list-item>
              <text:list-item>
                <text:p text:style-name="P6">Improve prediction the more data available</text:p>
              </text:list-item>
              <text:list-item>
                <text:p text:style-name="P6">Give educated guess at beginning of cycle</text:p>
              </text:list-item>
              <text:list-item>
                <text:p text:style-name="P6">Handle regular and irregular cycle patterns</text:p>
              </text:list-item>
              <text:list-item>
                <text:p text:style-name="P6">“Learn” users cycle patterns</text:p>
                <text:p text:style-name="P6"/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_31__5f_Titelfolie_5f_TUD" presentation:presentation-page-layout-name="AL3T19">
        <office:forms form:automatic-focus="false" form:apply-design-mode="false"/>
        <draw:frame presentation:style-name="pr7" draw:text-style-name="P7" draw:layer="layout" svg:width="30.479cm" svg:height="3.18cm" svg:x="1.693cm" svg:y="7.62cm" presentation:class="title" presentation:user-transformed="true">
          <draw:text-box>
            <text:p text:style-name="P6"><text:span text:style-name="T5">Menstrual Cycle Basics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_31__5f_Titelfolie_5f_TUD" presentation:presentation-page-layout-name="AL2T1">
        <office:forms form:automatic-focus="false" form:apply-design-mode="false"/>
        <draw:frame presentation:style-name="pr8" draw:text-style-name="P9" draw:layer="layout" svg:width="30.479cm" svg:height="3.18cm" svg:x="1.693cm" svg:y="0.76cm" presentation:class="title" presentation:user-transformed="true">
          <draw:text-box>
            <text:p text:style-name="P8"><text:span text:style-name="T6">Menstrual Cycle Basics</text:span></text:p>
          </draw:text-box>
        </draw:frame>
        <draw:frame draw:style-name="gr5" draw:text-style-name="P10" draw:layer="layout" svg:width="15.262cm" svg:height="15.262cm" svg:x="11.277cm" svg:y="1.248cm" presentation:class="graphic" presentation:user-transformed="true">
          <draw:image xlink:href="Pictures/100197FE0000D3AB0000D3ABE56ED348.svg" xlink:type="simple" xlink:show="embed" xlink:actuate="onLoad" draw:mime-type="image/svg+xml">
            <text:p/>
          </draw:image>
          <draw:image xlink:href="Pictures/10000001000002C3000002C30CA8D5FD.png" xlink:type="simple" xlink:show="embed" xlink:actuate="onLoad" draw:mime-type="image/png"/>
        </draw:frame>
        <draw:frame draw:style-name="gr6" draw:text-style-name="P11" draw:layer="layout" svg:width="20.855cm" svg:height="0.645cm" svg:x="11.277cm" svg:y="16.195cm">
          <draw:text-box>
            <text:p text:style-name="P6"><text:span text:style-name="T7">Isometrik, Kaldari; Begoon; Marnanel, CC BY-SA 3.0 &lt;https://creativecommons.org/licenses/by-sa/3.0&gt;, via Wikimedia Commons</text:span></text:p>
          </draw:text-box>
        </draw:frame>
        <draw:frame draw:style-name="gr7" draw:text-style-name="P12" draw:layer="layout" svg:width="10.795cm" svg:height="12.065cm" svg:x="1.27cm" svg:y="3.81cm">
          <draw:text-box>
            <text:list text:style-name="L1">
              <text:list-item>
                <text:p text:style-name="P6">2 to 3 phases depending on literature</text:p>
                <text:list>
                  <text:list-item>
                    <text:p text:style-name="P6">Menses (menstruation)</text:p>
                  </text:list-item>
                  <text:list-item>
                    <text:p text:style-name="P6">Follicular phase</text:p>
                  </text:list-item>
                  <text:list-item>
                    <text:p text:style-name="P6">Luteal phase</text:p>
                  </text:list-item>
                </text:list>
              </text:list-item>
              <text:list-item>
                <text:p text:style-name="P6">4 days prior to one day after ovulation is fertile phase for woman</text:p>
              </text:list-item>
              <text:list-item>
                <text:p text:style-name="P6">Timings vary widely</text:p>
                <text:list>
                  <text:list-item>
                    <text:p text:style-name="P6">Cycle lengths up to 200 days</text:p>
                  </text:list-item>
                  <text:list-item>
                    <text:p text:style-name="P6">Ovulation from day 7 today 150 not uncommon</text:p>
                  </text:list-item>
                  <text:list-item>
                    <text:p text:style-name="P6">Often disregarded by literature</text:p>
                  </text:list-item>
                </text:list>
              </text:list-item>
            </text:list>
            <text:p text:style-name="P6"/>
          </draw:text-box>
        </draw:frame>
        <draw:custom-shape draw:style-name="gr8" draw:text-style-name="P13" draw:layer="layout" svg:width="14.605cm" svg:height="2.471cm" svg:x="12.065cm" svg:y="3.607cm">
          <text:p/>
          <draw:enhanced-geometry svg:viewBox="0 0 21600 21600" draw:mirror-horizontal="false" draw:mirror-vertical="false" draw:type="rectangle" draw:enhanced-path="M 0 0 L 21600 0 21600 21600 0 21600 0 0 Z N"/>
        </draw:custom-shape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_31__5f_Titelfolie_5f_TUD_5f_" presentation:presentation-page-layout-name="AL3T19">
        <office:forms form:automatic-focus="false" form:apply-design-mode="false"/>
        <draw:frame presentation:style-name="pr9" draw:text-style-name="P7" draw:layer="layout" svg:width="30.479cm" svg:height="3.18cm" svg:x="1.693cm" svg:y="7.62cm" presentation:class="title" presentation:user-transformed="true">
          <draw:text-box>
            <text:p text:style-name="P6"><text:span text:style-name="T5">The Power of Data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_31__5f_Titel_20_und_20_Inhalt" presentation:presentation-page-layout-name="AL2T1">
        <office:forms form:automatic-focus="false" form:apply-design-mode="false"/>
        <draw:frame draw:style-name="gr9" draw:text-style-name="P10" draw:layer="layout" svg:width="10.077cm" svg:height="11.048cm" svg:x="17.863cm" svg:y="5.462cm">
          <draw:image xlink:href="Pictures/10000000000004380000043804F1BC72.jpg" xlink:type="simple" xlink:show="embed" xlink:actuate="onLoad" draw:mime-type="image/jpeg">
            <text:p/>
          </draw:image>
        </draw:frame>
        <draw:frame presentation:style-name="pr10" draw:text-style-name="P7" draw:layer="layout" svg:width="28.521cm" svg:height="2.255cm" svg:x="2.476cm" svg:y="1.033cm" presentation:class="title">
          <draw:text-box>
            <text:p text:style-name="P6"><text:span text:style-name="T8">The </text:span><text:span text:style-name="T9">Data-Source</text:span></text:p>
          </draw:text-box>
        </draw:frame>
        <draw:frame presentation:style-name="pr11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Data is collected by device called “Ovularing” by VivoSensMedical</text:p>
              </text:list-item>
              <text:list-item>
                <text:p text:style-name="P6">Intravaginal temperature sensor with Bluetooth connection</text:p>
                <text:list>
                  <text:list-item>
                    <text:p text:style-name="P6">Records body core temperature every 5 minutes</text:p>
                  </text:list-item>
                </text:list>
              </text:list-item>
              <text:list-item>
                <text:p text:style-name="P6">Lifetime of at least 6 months on a battery</text:p>
                <text:list>
                  <text:list-item>
                    <text:p text:style-name="P6">Allows for long time data measurements</text:p>
                  </text:list-item>
                </text:list>
              </text:list-item>
              <text:list-item>
                <text:p text:style-name="P6">Product has been around for ~12 years</text:p>
                <text:list>
                  <text:list-item>
                    <text:p text:style-name="P6">Extensive database of temperature data</text:p>
                  </text:list-item>
                </text:list>
              </text:list-item>
              <text:list-item>
                <text:p text:style-name="P6">60.000 cycles → 350 million data points</text:p>
              </text:list-item>
              <text:list-item>
                <text:p text:style-name="P6">Context information about users</text:p>
                <text:list>
                  <text:list-item>
                    <text:p text:style-name="P6">Age, height, weight, marked events such as pregnancies, etc.</text:p>
                  </text:list-item>
                </text:list>
                <text:p text:style-name="P6"/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7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_31__5f_Titelfolie_5f_TUD" presentation:presentation-page-layout-name="AL2T1">
        <office:forms form:automatic-focus="false" form:apply-design-mode="false"/>
        <draw:frame draw:style-name="gr5" draw:text-style-name="P10" draw:layer="layout" svg:width="22.86cm" svg:height="14.191cm" svg:x="3.175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13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9">Menstrual Cycle Basics</text:span></text:p>
          </draw:text-box>
        </draw:frame>
        <draw:custom-shape draw:style-name="gr10" draw:text-style-name="P15" xml:id="id1" draw:id="id1" draw:layer="layout" svg:width="3.175cm" svg:height="8.255cm" svg:x="5.715cm" svg:y="5.715cm">
          <text:p/>
          <draw:enhanced-geometry svg:viewBox="0 0 21600 21600" draw:type="rectangle" draw:enhanced-path="M 0 0 L 21600 0 21600 21600 0 21600 0 0 Z N"/>
        </draw:custom-shape>
        <draw:frame draw:style-name="gr11" draw:text-style-name="P16" xml:id="id2" draw:id="id2" draw:layer="layout" svg:width="4.445cm" svg:height="0.962cm" svg:x="5.08cm" svg:y="14.278cm">
          <draw:text-box>
            <text:p text:style-name="P6"><text:span text:style-name="T10">Menstruation</text:span></text:p>
          </draw:text-box>
        </draw:frame>
        <draw:custom-shape draw:style-name="gr12" draw:text-style-name="P17" xml:id="id5" draw:id="id5" draw:layer="layout" svg:width="4.602cm" svg:height="10.16cm" svg:x="12.04cm" svg:y="4.445cm">
          <text:p/>
          <draw:enhanced-geometry svg:viewBox="0 0 21600 21600" draw:type="rectangle" draw:enhanced-path="M 0 0 L 21600 0 21600 21600 0 21600 0 0 Z N"/>
        </draw:custom-shape>
        <draw:line draw:style-name="gr13" draw:text-style-name="P10" xml:id="id3" draw:id="id3" draw:layer="layout" svg:x1="15.622cm" svg:y1="4.445cm" svg:x2="15.622cm" svg:y2="13.97cm">
          <text:p/>
        </draw:line>
        <draw:frame draw:style-name="gr14" draw:text-style-name="P16" xml:id="id4" draw:id="id4" draw:layer="layout" svg:width="3.81cm" svg:height="1.27cm" svg:x="14.605cm" svg:y="13.97cm">
          <draw:text-box>
            <text:p text:style-name="P6"><text:span text:style-name="T10">Ovulation</text:span></text:p>
          </draw:text-box>
        </draw:frame>
        <draw:frame draw:style-name="gr14" draw:text-style-name="P16" xml:id="id6" draw:id="id6" draw:layer="layout" svg:width="4.445cm" svg:height="1.27cm" svg:x="10.542cm" svg:y="4.445cm">
          <draw:text-box>
            <text:p text:style-name="P6"><text:span text:style-name="T10">Fertile Phas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_31__5f_Titelfolie_5f_TUD_5f__5f_" presentation:presentation-page-layout-name="AL3T19">
        <office:forms form:automatic-focus="false" form:apply-design-mode="false"/>
        <draw:frame presentation:style-name="pr14" draw:text-style-name="P7" draw:layer="layout" svg:width="30.479cm" svg:height="3.18cm" svg:x="1.693cm" svg:y="7.62cm" presentation:class="title" presentation:user-transformed="true">
          <draw:text-box>
            <text:p text:style-name="P6"><text:span text:style-name="T5">The Challenge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5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_31__5f_Titelfolie_5f_TUD_5f_" presentation:presentation-page-layout-name="AL2T1">
        <office:forms form:automatic-focus="false" form:apply-design-mode="false"/>
        <draw:frame presentation:style-name="pr16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9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9A0000040456DC0B08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_31__5f_Titelfolie_5f_TUD_5f__5f_" presentation:presentation-page-layout-name="AL2T1">
        <office:forms form:automatic-focus="false" form:apply-design-mode="false"/>
        <draw:frame presentation:style-name="pr17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9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AD00000406012D9879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5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_31__5f_Titelfolie_5f_TUD_5f__5f_" presentation:presentation-page-layout-name="AL2T1">
        <office:forms form:automatic-focus="false" form:apply-design-mode="false"/>
        <draw:frame presentation:style-name="pr18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9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7800000406B26448D3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5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_31__5f_Titelfolie_5f_TUD_5f_" presentation:presentation-page-layout-name="AL2T1">
        <office:forms form:automatic-focus="false" form:apply-design-mode="false"/>
        <draw:frame draw:style-name="gr15" draw:text-style-name="P10" draw:layer="layout" svg:width="22.86cm" svg:height="14.191cm" svg:x="3.789cm" svg:y="2.508cm">
          <draw:image xlink:href="Pictures/1000000100000678000004041B1A123D.png" xlink:type="simple" xlink:show="embed" xlink:actuate="onLoad" draw:mime-type="image/png">
            <text:p/>
          </draw:image>
        </draw:frame>
        <draw:frame presentation:style-name="pr19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9">Menstrual Cycle Basics</text:span></text:p>
          </draw:text-box>
        </draw:frame>
        <draw:custom-shape draw:style-name="gr16" draw:text-style-name="P18" draw:layer="layout" svg:width="5.715cm" svg:height="12.065cm" svg:x="9.525cm" svg:y="3.175cm">
          <text:p/>
          <draw:enhanced-geometry svg:viewBox="0 0 21600 21600" draw:type="rectangle" draw:enhanced-path="M 0 0 L 21600 0 21600 21600 0 21600 0 0 Z N"/>
        </draw:custom-shap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1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6A0000036338185B85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Irregular Cycles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4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6A0000036311C7507C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Irregular Cycles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5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_31__5f_Titelfolie_5f_TUD_5f_" presentation:presentation-page-layout-name="AL2T1">
        <office:forms form:automatic-focus="false" form:apply-design-mode="false"/>
        <draw:frame draw:style-name="gr17" draw:text-style-name="P19" draw:layer="layout" svg:width="22.43cm" svg:height="13.951cm" svg:x="4.24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9" draw:text-style-name="P6" draw:layer="layout" svg:width="30.479cm" svg:height="3.18cm" svg:x="1.693cm" svg:y="0.76cm" presentation:class="title">
          <draw:text-box>
            <text:p text:style-name="P6"><text:span text:style-name="T5">Data Labeling</text:span></text:p>
          </draw:text-box>
        </draw:frame>
        <draw:line draw:style-name="gr18" draw:text-style-name="P10" xml:id="id7" draw:id="id7" draw:layer="layout" svg:x1="15.621cm" svg:y1="4.007cm" svg:x2="15.621cm" svg:y2="14.802cm">
          <text:p/>
        </draw:line>
        <draw:line draw:style-name="gr18" draw:text-style-name="P10" xml:id="id8" draw:id="id8" draw:layer="layout" svg:x1="16.406cm" svg:y1="3.96cm" svg:x2="16.406cm" svg:y2="14.755cm">
          <text:p/>
        </draw:line>
        <draw:line draw:style-name="gr18" draw:text-style-name="P10" xml:id="id9" draw:id="id9" draw:layer="layout" svg:x1="17.237cm" svg:y1="4.007cm" svg:x2="17.237cm" svg:y2="14.802cm">
          <text:p/>
        </draw:line>
        <draw:line draw:style-name="gr18" draw:text-style-name="P10" xml:id="id10" draw:id="id10" draw:layer="layout" svg:x1="15.021cm" svg:y1="3.983cm" svg:x2="15.021cm" svg:y2="14.778cm">
          <text:p/>
        </draw:line>
        <draw:frame draw:style-name="gr14" draw:text-style-name="P22" draw:layer="layout" svg:width="8.255cm" svg:height="1.27cm" svg:x="6.985cm" svg:y="4.445cm">
          <draw:text-box>
            <text:p text:style-name="P21">Where <text:s/>is the ovulation?</text:p>
          </draw:text-box>
        </draw:frame>
        <draw:frame draw:style-name="gr19" draw:text-style-name="P24" draw:layer="layout" svg:width="10.795cm" svg:height="1.905cm" svg:x="18.415cm" svg:y="13.97cm">
          <draw:text-box>
            <text:p text:style-name="P23"><text:span text:style-name="T12">Retrospective automatic labeling!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4" draw:layer="layout" svg:width="19.798cm" svg:height="11.136cm" svg:x="0.6cm" svg:y="2.257cm" draw:page-number="16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_31__5f_Titel_20_und_20_Inhalt" presentation:presentation-page-layout-name="AL2T1">
        <office:forms form:automatic-focus="false" form:apply-design-mode="false"/>
        <draw:frame presentation:style-name="pr10" draw:text-style-name="P20" draw:layer="layout" svg:width="28.521cm" svg:height="2.255cm" svg:x="2.476cm" svg:y="1.033cm" presentation:class="title" presentation:user-transformed="true">
          <draw:text-box>
            <text:p text:style-name="P6"><text:span text:style-name="T11">A Biological Process</text:span></text:p>
          </draw:text-box>
        </draw:frame>
        <draw:frame presentation:style-name="pr22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enstrual cycle is a biological process influenced by many factors</text:p>
                <text:list>
                  <text:list-item>
                    <text:p text:style-name="P6">Illnesses, stress, shift work, sleep times and quality</text:p>
                  </text:list-item>
                </text:list>
              </text:list-item>
              <text:list-item>
                <text:p text:style-name="P6">Cycles can vary significantly in:</text:p>
                <text:list>
                  <text:list-item>
                    <text:p text:style-name="P6">Length</text:p>
                  </text:list-item>
                  <text:list-item>
                    <text:p text:style-name="P6">Ovulation day</text:p>
                  </text:list-item>
                  <text:list-item>
                    <text:p text:style-name="P6">Temperature shift</text:p>
                  </text:list-item>
                </text:list>
              </text:list-item>
              <text:list-item>
                <text:p text:style-name="P6">Prediction algorithms have to account for all variability</text:p>
                <text:list>
                  <text:list-item>
                    <text:p text:style-name="P6">Statistical models cannot appropriately capture patterns</text:p>
                  </text:list-item>
                </text:list>
              </text:list-item>
              <text:list-item>
                <text:p text:style-name="P25">There is a variety of work on ovulation detection</text:p>
                <text:list>
                  <text:list-item>
                    <text:p text:style-name="P26">Usually fall short on size or resolution of dataset → Yu et al. 2022 Huawei Band <text:s/>(382 Cycles)</text:p>
                  </text:list-item>
                  <text:list-item>
                    <text:p text:style-name="P26">Machine learning becomes hard to justify</text:p>
                  </text:list-item>
                </text:list>
              </text:list-item>
              <text:list-item>
                <text:p text:style-name="P26">Is the temperature even a sufficient predictor for ovulation?</text:p>
                <text:list>
                  <text:list-item>
                    <text:p text:style-name="P27">Some literature claims that temperature is only a retrospective feature</text:p>
                  </text:list-item>
                </text:list>
              </text:list-item>
            </text:list>
            <text:p text:style-name="P6"/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7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_31__5f_Titelfolie_5f_TUD_5f__5f__5f_" presentation:presentation-page-layout-name="AL3T19">
        <office:forms form:automatic-focus="false" form:apply-design-mode="false"/>
        <draw:frame presentation:style-name="pr23" draw:text-style-name="P7" draw:layer="layout" svg:width="30.479cm" svg:height="3.18cm" svg:x="1.693cm" svg:y="7.62cm" presentation:class="title" presentation:user-transformed="true">
          <draw:text-box>
            <text:p text:style-name="P6"><text:span text:style-name="T5">Approach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18" presentation:class="page"/>
          <draw:frame presentation:style-name="pr2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Division into static, known and observable features</text:p>
                <text:list>
                  <text:list-item>
                    <text:p text:style-name="P6">Static remain the same over the course of an input sequence</text:p>
                  </text:list-item>
                  <text:list-item>
                    <text:p text:style-name="P6">Known are known for both past and future → day of week, time of day, month of year</text:p>
                  </text:list-item>
                  <text:list-item>
                    <text:p text:style-name="P6">Observable features are only known until now → temperature values, rolling averages</text:p>
                  </text:list-item>
                  <text:list-item>
                    <text:p text:style-name="P6">Targets are the values that need to be predicted</text:p>
                  </text:list-item>
                </text:list>
              </text:list-item>
              <text:list-item>
                <text:p text:style-name="P6">One data item consists of the entire cycle history of a user</text:p>
              </text:list-item>
              <text:list-item>
                <text:p text:style-name="P6">Time related values are sine/cosine encoded</text:p>
              </text:list-item>
              <text:list-item>
                <text:p text:style-name="P6">Targets are time until next ovulation (range from – days to + days, - before, + after ov) + probability for biphasic cycle</text:p>
                <text:list>
                  <text:list-item>
                    <text:p text:style-name="P6">One regression head, one classification head</text:p>
                  </text:list-item>
                </text:list>
              </text:list-item>
              <text:list-item>
                <text:p text:style-name="P6">Temperature accumulations as aid for easier models</text:p>
                <text:list>
                  <text:list-item>
                    <text:p text:style-name="P6">24h min, max and mean of temperatures as feature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19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odels can’t take the whole input sequence </text:p>
                <text:list>
                  <text:list-item>
                    <text:p text:style-name="P6">Raw length up to 200.000 inputs</text:p>
                  </text:list-item>
                  <text:list-item>
                    <text:p text:style-name="P6">Downsampling necessary → mean based aggregation</text:p>
                  </text:list-item>
                </text:list>
              </text:list-item>
              <text:list-item>
                <text:p text:style-name="P6">Input sequences get split into windows with overlaps</text:p>
              </text:list-item>
              <text:list-item>
                <text:p text:style-name="P6">First sequence gets padded → predictions on a few days of data possible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0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Time Encoding</text:span></text:p>
          </draw:text-box>
        </draw:frame>
        <draw:frame draw:style-name="gr17" draw:text-style-name="P19" draw:layer="layout" svg:width="26.186cm" svg:height="13.426cm" svg:x="0.635cm" svg:y="3.084cm" presentation:class="graphic" presentation:user-transformed="true">
          <draw:image xlink:href="Pictures/100000010000066900000345883C38B6.png" xlink:type="simple" xlink:show="embed" xlink:actuate="onLoad" draw:mime-type="image/png">
            <text:p/>
          </draw:image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1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Target Features</text:span></text:p>
          </draw:text-box>
        </draw:frame>
        <draw:frame draw:style-name="gr17" draw:text-style-name="P19" draw:layer="layout" svg:width="26.186cm" svg:height="13.426cm" svg:x="0.635cm" svg:y="3.084cm" presentation:class="graphic" presentation:user-transformed="true">
          <draw:image xlink:href="Pictures/100000010000066900000345A8C40DB8.png" xlink:type="simple" xlink:show="embed" xlink:actuate="onLoad" draw:mime-type="image/png">
            <text:p/>
          </draw:image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2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Model Selec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LSTM as simple baseline</text:p>
                <text:list>
                  <text:list-item>
                    <text:p text:style-name="P6">Proven architecture for time series analysis</text:p>
                  </text:list-item>
                </text:list>
              </text:list-item>
              <text:list-item>
                <text:p text:style-name="P6">CNN LSTM to see effects of convolution on time series data</text:p>
                <text:list>
                  <text:list-item>
                    <text:p text:style-name="P6">1D convolution on time axis</text:p>
                  </text:list-item>
                  <text:list-item>
                    <text:p text:style-name="P6">2D on feature axis as well subject to testing</text:p>
                  </text:list-item>
                </text:list>
              </text:list-item>
              <text:list-item>
                <text:p text:style-name="P6">Transfomer encoder as more sophisticated model</text:p>
                <text:list>
                  <text:list-item>
                    <text:p text:style-name="P6">Better alternative to LSTM, likes large datasets</text:p>
                  </text:list-item>
                </text:list>
              </text:list-item>
              <text:list-item>
                <text:p text:style-name="P6">CNN Transformer to see effects of convolution</text:p>
                <text:list>
                  <text:list-item>
                    <text:p text:style-name="P6">Same as LSTM</text:p>
                  </text:list-item>
                </text:list>
              </text:list-item>
              <text:list-item>
                <text:p text:style-name="P6">More sophisticated models → future work ;)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3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Hyperparameters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25"><text:span text:style-name="T13">Input complexity</text:span></text:p>
                <text:list>
                  <text:list-item>
                    <text:p><text:span text:style-name="T13">Downsampling factor → how many values get aggregated into one</text:span></text:p>
                    <text:list>
                      <text:list-item>
                        <text:p><text:span text:style-name="T13">12 to 72 values per day</text:span></text:p>
                      </text:list-item>
                    </text:list>
                  </text:list-item>
                  <text:list-item>
                    <text:p><text:span text:style-name="T13">Input window length → how much past does the model see</text:span></text:p>
                    <text:list>
                      <text:list-item>
                        <text:p><text:span text:style-name="T13">20 to 160 days of context data</text:span></text:p>
                      </text:list-item>
                    </text:list>
                  </text:list-item>
                </text:list>
              </text:list-item>
              <text:list-item>
                <text:p text:style-name="P6">Model complexity</text:p>
                <text:list>
                  <text:list-item>
                    <text:p text:style-name="P6">Embedding dimensions</text:p>
                  </text:list-item>
                  <text:list-item>
                    <text:p text:style-name="P6">Hidden layers / number of encoders</text:p>
                  </text:list-item>
                  <text:list-item>
                    <text:p text:style-name="P6">Convolution size</text:p>
                  </text:list-item>
                  <text:list-item>
                    <text:p text:style-name="P6">…</text:p>
                  </text:list-item>
                </text:list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4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Model evalua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70 – 15 – 15 splits based on users → no data leakage</text:p>
              </text:list-item>
              <text:list-item>
                <text:p text:style-name="P6">Domain specific evaluation metrics</text:p>
                <text:list>
                  <text:list-item>
                    <text:p text:style-name="P6">Overall MAE</text:p>
                  </text:list-item>
                  <text:list-item>
                    <text:p text:style-name="P6">MAEs before and after ovulation</text:p>
                  </text:list-item>
                  <text:list-item>
                    <text:p text:style-name="P6">MAE at ovulation</text:p>
                  </text:list-item>
                  <text:list-item>
                    <text:p text:style-name="P6">MAE 5 days prior to ovulation → most relevant use case</text:p>
                  </text:list-item>
                </text:list>
              </text:list-item>
              <text:list-item>
                <text:p text:style-name="P6">How do errors change over the course of a users cycle history?</text:p>
                <text:list>
                  <text:list-item>
                    <text:p text:style-name="P6">How do models incorporate previous cycles</text:p>
                  </text:list-item>
                </text:list>
              </text:list-item>
              <text:list-item>
                <text:p text:style-name="P6">How does convolution affect predictive quality?</text:p>
              </text:list-item>
              <text:list-item>
                <text:p text:style-name="P6">How do the models perform on regular vs irregular cycles?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5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_31__5f_Nur_20_Titel" presentation:presentation-page-layout-name="AL4T32">
        <office:forms form:automatic-focus="false" form:apply-design-mode="false"/>
        <draw:frame presentation:style-name="pr26" draw:text-style-name="P5" draw:layer="layout" svg:width="28.521cm" svg:height="10.456cm" svg:x="2.476cm" svg:y="3.514cm" presentation:class="subtitle" presentation:user-transformed="true">
          <draw:text-box>
            <text:p text:style-name="P6">Implementation details left out</text:p>
            <text:p text:style-name="P6"><text:s/>→ for your own protection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26" presentation:class="page"/>
          <draw:frame presentation:style-name="pr2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7C6000003DD701BDB7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Model Comparison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7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710000036172D157B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Input Size Comparison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8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3900000363D7265AD1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Performance over Time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9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46000003635070DECB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Performance over Time on Regular Cycles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0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19" draw:layer="layout" svg:width="26.468cm" svg:height="13.975cm" svg:x="0.566cm" svg:y="2.662cm" presentation:class="graphic" presentation:user-transformed="true">
          <draw:image xlink:href="Pictures/100000010000063800000363227309BA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Performance over Time on Regular Cycles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1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_31__5f_Titel_20_und_20_Inhalt_5f__5f_" presentation:presentation-page-layout-name="AL2T1">
        <office:forms form:automatic-focus="false" form:apply-design-mode="false"/>
        <draw:frame draw:style-name="gr20" draw:text-style-name="P19" draw:layer="layout" svg:width="31.05cm" svg:height="12.83cm" svg:x="0.011cm" svg:y="3.175cm" presentation:class="graphic" presentation:user-transformed="true">
          <draw:image xlink:href="Pictures/10000001000004B000000258A82B407E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Actual Use Case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2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Lessons Learned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ulti-GPU training is a slippery slide (why not make everything a distributed system, yay)</text:p>
              </text:list-item>
              <text:list-item>
                <text:p text:style-name="P6">HCP challenges (slow I/O, “abuse”)</text:p>
              </text:list-item>
              <text:list-item>
                <text:p text:style-name="P6">Initial “over-engineering” effort pays out in the end</text:p>
                <text:list>
                  <text:list-item>
                    <text:p>Good software engineering helps!</text:p>
                  </text:list-item>
                </text:list>
              </text:list-item>
              <text:list-item>
                <text:p>Better labels required (duh)</text:p>
                <text:list>
                  <text:list-item>
                    <text:p>Labels are often “offset” from actual ovulation → model can only get so good</text:p>
                  </text:list-item>
                </text:list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3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1">Future Work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ore hyperparameter optimization / testing</text:p>
              </text:list-item>
              <text:list-item>
                <text:p text:style-name="P6">Other targets (predict ovulation day directly, rather than offset)</text:p>
              </text:list-item>
              <text:list-item>
                <text:p text:style-name="P6">More complex / better suited models</text:p>
              </text:list-item>
              <text:list-item>
                <text:p text:style-name="P6">Additional context data → more biomarkers i.e., heart rate, stress, sleep quality, etc.</text:p>
              </text:list-item>
              <text:list-item>
                <text:p text:style-name="P6">Interpretable models → Temporal Fusion Transformer derivative, etc.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4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_31__5f_Titel_20_und_20_Inhalt_5f__5f_" presentation:presentation-page-layout-name="AL3T19">
        <office:forms form:automatic-focus="false" form:apply-design-mode="false"/>
        <draw:frame presentation:style-name="pr29" draw:text-style-name="P28" draw:layer="layout" svg:width="28.521cm" svg:height="2.255cm" svg:x="2.54cm" svg:y="8.54cm" presentation:class="title" presentation:user-transformed="true">
          <draw:text-box>
            <text:p text:style-name="P28"><text:span text:style-name="T12">Thank you for your attention – Questions?</text:span>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35" presentation:class="page"/>
          <draw:frame presentation:style-name="pr21" draw:text-style-name="P29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30" draw:layer="layout" svg:width="30.479cm" svg:height="3.18cm" svg:x="1.693cm" svg:y="0.76cm" presentation:class="title" presentation:user-transformed="true">
          <draw:text-box>
            <text:p text:style-name="P6"><text:span text:style-name="T6">Resources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All temperature cycle data samples have been approved for scientific release</text:p>
              </text:list-item>
              <text:list-item>
                <text:p text:style-name="P6">All resources are public domain, if not specified otherwise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3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ontact" draw:style-name="dp1" draw:master-page-name="_31__5f_Titel_20_und_20_Inhalt">
        <office:forms form:automatic-focus="false" form:apply-design-mode="false"/>
        <draw:frame draw:name="Titel 1" presentation:style-name="pr30" draw:text-style-name="P32" draw:layer="layout" svg:width="28.521cm" svg:height="2.255cm" svg:x="2.487cm" svg:y="0.996cm" presentation:class="title" presentation:user-transformed="true">
          <draw:text-box>
            <text:p text:style-name="P31"><text:span text:style-name="T14">Contact</text:span></text:p>
          </draw:text-box>
        </draw:frame>
        <draw:frame draw:name="Grafik 2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frame draw:name="Grafik 3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draw:frame draw:name="Grafik 4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custom-shape draw:name="Textfeld 5" draw:style-name="gr21" draw:text-style-name="P34" draw:layer="layout" svg:width="8.465cm" svg:height="7.705cm" svg:x="2.284cm" svg:y="2.181cm">
          <text:p text:style-name="P33"><text:span text:style-name="T15">DIRECTOR </text:span></text:p>
          <text:p text:style-name="P33"><text:span text:style-name="T16">Prof. Wolfgang Nagel</text:span></text:p>
          <text:p text:style-name="P33"><text:span text:style-name="T16"/></text:p>
          <text:p text:style-name="P33"><text:span text:style-name="T16">Technische Universität</text:span></text:p>
          <text:p text:style-name="P33"><text:span text:style-name="T16">Zentrum für Informationsdienste und Hochleistungsrechnen (ZIH)</text:span></text:p>
          <text:p text:style-name="P33"><text:span text:style-name="T16">01069 Dresden</text:span></text:p>
          <text:p text:style-name="P33"><text:span text:style-name="T16"/></text:p>
          <text:p text:style-name="P33"><text:span text:style-name="T16">+49 351 463-35450</text:span></text:p>
          <text:p text:style-name="P33"><text:span text:style-name="T16">wolfgang.nagel@​tu-dresden.de</text:span></text:p>
          <text:p text:style-name="P33"><text:span text:style-name="T17"/></text:p>
          <text:p text:style-name="P33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6" draw:style-name="gr22" draw:text-style-name="P34" draw:layer="layout" svg:width="9.767cm" svg:height="7.705cm" svg:x="13.803cm" svg:y="2.181cm">
          <text:p text:style-name="P33"><text:span text:style-name="T15">DIRECTOR </text:span></text:p>
          <text:p text:style-name="P33"><text:span text:style-name="T16">Prof. Erhard Rahm</text:span></text:p>
          <text:p text:style-name="P33"><text:span text:style-name="T16"/></text:p>
          <text:p text:style-name="P33"><text:span text:style-name="T16">Universität Leipzig</text:span></text:p>
          <text:p text:style-name="P33"><text:span text:style-name="T16">Fakultät für Mathematik und Informatik </text:span></text:p>
          <text:p text:style-name="P33"><text:span text:style-name="T16">04109 Leipzig</text:span></text:p>
          <text:p text:style-name="P33"><text:span text:style-name="T16"/></text:p>
          <text:p text:style-name="P33"><text:span text:style-name="T16"/></text:p>
          <text:p text:style-name="P33"><text:span text:style-name="T16">+49 341 97-32221 </text:span></text:p>
          <text:p text:style-name="P33"><text:span text:style-name="T16">rahm@informatik.uni-leipzig.de </text:span></text:p>
          <text:p text:style-name="P33"><text:span text:style-name="T17"/></text:p>
          <text:p text:style-name="P33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7" draw:style-name="gr23" draw:text-style-name="P34" draw:layer="layout" svg:width="10.477cm" svg:height="6.943cm" svg:x="2.162cm" svg:y="9.664cm">
          <text:p text:style-name="P33"><text:span text:style-name="T15">ADMINISTRATION DIRECTOR </text:span></text:p>
          <text:p text:style-name="P33"><text:span text:style-name="T16">Dr. René Jäkel</text:span></text:p>
          <text:p text:style-name="P33"><text:span text:style-name="T16"/></text:p>
          <text:p text:style-name="P33"><text:span text:style-name="T16">Technische Universität</text:span></text:p>
          <text:p text:style-name="P33"><text:span text:style-name="T16">Zentrum für Informationsdienste und Hochleistungsrechnen (ZIH)</text:span></text:p>
          <text:p text:style-name="P33"><text:span text:style-name="T16">01069 Dresden</text:span></text:p>
          <text:p text:style-name="P33"><text:span text:style-name="T16"/></text:p>
          <text:p text:style-name="P33"><text:span text:style-name="T16">+49 351 463-42331</text:span></text:p>
          <text:p text:style-name="P33"><text:span text:style-name="T16">rene.jaekel@tu-dresden.de</text:span></text:p>
          <text:p text:style-name="P33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8" draw:style-name="gr24" draw:text-style-name="P34" draw:layer="layout" svg:width="10.477cm" svg:height="6.181cm" svg:x="13.803cm" svg:y="9.664cm">
          <text:p text:style-name="P33"><text:span text:style-name="T15">ADMINISTRATION DIRECTOR </text:span></text:p>
          <text:p text:style-name="P33"><text:span text:style-name="T16">Dr. Eric Peukert</text:span></text:p>
          <text:p text:style-name="P33"><text:span text:style-name="T16"/></text:p>
          <text:p text:style-name="P33"><text:span text:style-name="T16">ScaDS.AI (Center for Scalable Data Analytics and Artificial Intelligence)</text:span></text:p>
          <text:p text:style-name="P33"><text:span text:style-name="T16">04105 Leipzig</text:span></text:p>
          <text:p text:style-name="P33"><text:span text:style-name="T16"/></text:p>
          <text:p text:style-name="P33"><text:span text:style-name="T16"/></text:p>
          <text:p text:style-name="P33"><text:span text:style-name="T16">+49 341 97-39524</text:span></text:p>
          <text:p text:style-name="P33"><text:span text:style-name="T16">peukert@informatik.uni-leipzig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37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 style:font-family-generic="swiss" style:font-pitch="variable"/>
    <style:font-face style:name="Open Sans1" svg:font-family="'Open Sans'"/>
    <style:font-face style:name="Open Sans2" svg:font-family="'Open Sans'" style:font-family-generic="modern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Adwaita Sans" style:font-size-asian="24pt" style:language-asian="zh" style:country-asian="CN" style:font-name-complex="Nimbus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_31__5f_Titelfolie_5f_TUD-background" style:display-name="1_Titelfolie_TUD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-backgroundobjects" style:display-name="1_Titelfolie_TU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-notes" style:display-name="1_Titelfolie_TU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-outline1" style:display-name="1_Titelfolie_TUD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-outline1" style:display-name="1_Titelfolie_TU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-outline2" style:display-name="1_Titelfolie_TUD-outline2" style:family="presentation" style:parent-style-name="_31__5f_Titelfolie_5f_TU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3" style:display-name="1_Titelfolie_TUD-outline3" style:family="presentation" style:parent-style-name="_31__5f_Titelfolie_5f_TU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4" style:display-name="1_Titelfolie_TUD-outline4" style:family="presentation" style:parent-style-name="_31__5f_Titelfolie_5f_TU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5" style:display-name="1_Titelfolie_TUD-outline5" style:family="presentation" style:parent-style-name="_31__5f_Titelfolie_5f_TUD-outline4">
      <style:paragraph-properties fo:margin-top="0.1cm" fo:margin-bottom="0cm"/>
      <style:text-properties fo:font-size="20pt" style:font-size-asian="20pt" style:font-size-complex="20pt"/>
    </style:style>
    <style:style style:name="_31__5f_Titelfolie_5f_TUD-outline6" style:display-name="1_Titelfolie_TUD-outline6" style:family="presentation" style:parent-style-name="_31__5f_Titelfolie_5f_TUD-outline5">
      <style:paragraph-properties fo:margin-top="0.1cm" fo:margin-bottom="0cm"/>
      <style:text-properties fo:font-size="20pt" style:font-size-asian="20pt" style:font-size-complex="20pt"/>
    </style:style>
    <style:style style:name="_31__5f_Titelfolie_5f_TUD-outline7" style:display-name="1_Titelfolie_TUD-outline7" style:family="presentation" style:parent-style-name="_31__5f_Titelfolie_5f_TUD-outline6">
      <style:paragraph-properties fo:margin-top="0.1cm" fo:margin-bottom="0cm"/>
      <style:text-properties fo:font-size="20pt" style:font-size-asian="20pt" style:font-size-complex="20pt"/>
    </style:style>
    <style:style style:name="_31__5f_Titelfolie_5f_TUD-outline8" style:display-name="1_Titelfolie_TUD-outline8" style:family="presentation" style:parent-style-name="_31__5f_Titelfolie_5f_TUD-outline7">
      <style:paragraph-properties fo:margin-top="0.1cm" fo:margin-bottom="0cm"/>
      <style:text-properties fo:font-size="20pt" style:font-size-asian="20pt" style:font-size-complex="20pt"/>
    </style:style>
    <style:style style:name="_31__5f_Titelfolie_5f_TUD-outline9" style:display-name="1_Titelfolie_TUD-outline9" style:family="presentation" style:parent-style-name="_31__5f_Titelfolie_5f_TUD-outline8">
      <style:paragraph-properties fo:margin-top="0.1cm" fo:margin-bottom="0cm"/>
      <style:text-properties fo:font-size="20pt" style:font-size-asian="20pt" style:font-size-complex="20pt"/>
    </style:style>
    <style:style style:name="_31__5f_Titelfolie_5f_TUD-subtitle" style:display-name="1_Titelfolie_TUD-subtitle" style:family="presentation">
      <style:graphic-properties draw:stroke="none" draw:fill="none" draw:textarea-vertical-align="middle">
        <text:list-style style:name="_31__5f_Titelfolie_5f_TUD-subtitle" style:display-name="1_Titelfolie_TU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-title" style:display-name="1_Titelfolie_TUD-title" style:family="presentation">
      <style:graphic-properties draw:stroke="none" draw:fill="none" draw:textarea-vertical-align="middle" style:writing-mode="lr-tb">
        <text:list-style style:name="_31__5f_Titelfolie_5f_TUD-title" style:display-name="1_Titelfolie_TU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Nur_20_Titel-background" style:display-name="1_Nur Titel-background" style:family="presentation">
      <style:graphic-properties draw:stroke="none" draw:fill="solid" draw:fill-color="#ffffff"/>
      <style:text-properties style:letter-kerning="true"/>
    </style:style>
    <style:style style:name="_31__5f_Nur_20_Titel-backgroundobjects" style:display-name="1_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Nur_20_Titel-notes" style:display-name="1_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Nur_20_Titel-outline1" style:display-name="1_Nur Titel-outline1" style:family="presentation">
      <style:graphic-properties draw:stroke="none" draw:fill="none" draw:auto-grow-height="false" draw:fit-to-size="false" style:shrink-to-fit="true" style:writing-mode="lr-tb">
        <text:list-style style:name="_31__5f_Nur_20_Titel-outline1" style:display-name="1_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Nur_20_Titel-outline2" style:display-name="1_Nur Titel-outline2" style:family="presentation" style:parent-style-name="_31__5f_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3" style:display-name="1_Nur Titel-outline3" style:family="presentation" style:parent-style-name="_31__5f_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4" style:display-name="1_Nur Titel-outline4" style:family="presentation" style:parent-style-name="_31__5f_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5" style:display-name="1_Nur Titel-outline5" style:family="presentation" style:parent-style-name="_31__5f_Nur_20_Titel-outline4">
      <style:paragraph-properties fo:margin-top="0.1cm" fo:margin-bottom="0cm"/>
      <style:text-properties fo:font-size="20pt" style:font-size-asian="20pt" style:font-size-complex="20pt"/>
    </style:style>
    <style:style style:name="_31__5f_Nur_20_Titel-outline6" style:display-name="1_Nur Titel-outline6" style:family="presentation" style:parent-style-name="_31__5f_Nur_20_Titel-outline5">
      <style:paragraph-properties fo:margin-top="0.1cm" fo:margin-bottom="0cm"/>
      <style:text-properties fo:font-size="20pt" style:font-size-asian="20pt" style:font-size-complex="20pt"/>
    </style:style>
    <style:style style:name="_31__5f_Nur_20_Titel-outline7" style:display-name="1_Nur Titel-outline7" style:family="presentation" style:parent-style-name="_31__5f_Nur_20_Titel-outline6">
      <style:paragraph-properties fo:margin-top="0.1cm" fo:margin-bottom="0cm"/>
      <style:text-properties fo:font-size="20pt" style:font-size-asian="20pt" style:font-size-complex="20pt"/>
    </style:style>
    <style:style style:name="_31__5f_Nur_20_Titel-outline8" style:display-name="1_Nur Titel-outline8" style:family="presentation" style:parent-style-name="_31__5f_Nur_20_Titel-outline7">
      <style:paragraph-properties fo:margin-top="0.1cm" fo:margin-bottom="0cm"/>
      <style:text-properties fo:font-size="20pt" style:font-size-asian="20pt" style:font-size-complex="20pt"/>
    </style:style>
    <style:style style:name="_31__5f_Nur_20_Titel-outline9" style:display-name="1_Nur Titel-outline9" style:family="presentation" style:parent-style-name="_31__5f_Nur_20_Titel-outline8">
      <style:paragraph-properties fo:margin-top="0.1cm" fo:margin-bottom="0cm"/>
      <style:text-properties fo:font-size="20pt" style:font-size-asian="20pt" style:font-size-complex="20pt"/>
    </style:style>
    <style:style style:name="_31__5f_Nur_20_Titel-subtitle" style:display-name="1_Nur Titel-subtitle" style:family="presentation">
      <style:graphic-properties draw:stroke="none" draw:fill="none" draw:textarea-vertical-align="middle">
        <text:list-style style:name="_31__5f_Nur_20_Titel-subtitle" style:display-name="1_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Nur_20_Titel-title" style:display-name="1_Nur Titel-title" style:family="presentation">
      <style:graphic-properties draw:stroke="none" draw:fill="none" draw:textarea-vertical-align="middle" style:writing-mode="lr-tb">
        <text:list-style style:name="_31__5f_Nur_20_Titel-title" style:display-name="1_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Leer-background" style:family="presentation">
      <style:graphic-properties draw:stroke="none" draw:fill="solid" draw:fill-color="#ffffff"/>
      <style:text-properties style:letter-kerning="true"/>
    </style:style>
    <style:style style:name="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e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eer-outline1" style:family="presentation">
      <style:graphic-properties draw:stroke="none" draw:fill="none" draw:auto-grow-height="false" draw:fit-to-size="false" style:shrink-to-fit="true" style:writing-mode="lr-tb">
        <text:list-style style:name="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Leer-outline2" style:family="presentation" style:parent-style-name="Leer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3" style:family="presentation" style:parent-style-name="Leer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4" style:family="presentation" style:parent-style-name="Leer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5" style:family="presentation" style:parent-style-name="Leer-outline4">
      <style:paragraph-properties fo:margin-top="0.1cm" fo:margin-bottom="0cm"/>
      <style:text-properties fo:font-size="20pt" style:font-size-asian="20pt" style:font-size-complex="20pt"/>
    </style:style>
    <style:style style:name="Leer-outline6" style:family="presentation" style:parent-style-name="Leer-outline5">
      <style:paragraph-properties fo:margin-top="0.1cm" fo:margin-bottom="0cm"/>
      <style:text-properties fo:font-size="20pt" style:font-size-asian="20pt" style:font-size-complex="20pt"/>
    </style:style>
    <style:style style:name="Leer-outline7" style:family="presentation" style:parent-style-name="Leer-outline6">
      <style:paragraph-properties fo:margin-top="0.1cm" fo:margin-bottom="0cm"/>
      <style:text-properties fo:font-size="20pt" style:font-size-asian="20pt" style:font-size-complex="20pt"/>
    </style:style>
    <style:style style:name="Leer-outline8" style:family="presentation" style:parent-style-name="Leer-outline7">
      <style:paragraph-properties fo:margin-top="0.1cm" fo:margin-bottom="0cm"/>
      <style:text-properties fo:font-size="20pt" style:font-size-asian="20pt" style:font-size-complex="20pt"/>
    </style:style>
    <style:style style:name="Leer-outline9" style:family="presentation" style:parent-style-name="Leer-outline8">
      <style:paragraph-properties fo:margin-top="0.1cm" fo:margin-bottom="0cm"/>
      <style:text-properties fo:font-size="20pt" style:font-size-asian="20pt" style:font-size-complex="20pt"/>
    </style:style>
    <style:style style:name="Leer-subtitle" style:family="presentation">
      <style:graphic-properties draw:stroke="none" draw:fill="none" draw:textarea-vertical-align="middle">
        <text:list-style style:name="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eer-title" style:family="presentation">
      <style:graphic-properties draw:stroke="none" draw:fill="none" draw:textarea-vertical-align="middle" style:writing-mode="lr-tb">
        <text:list-style style:name="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enutzerdefiniertes_20_Layout-background" style:display-name="Benutzerdefiniertes Layout-background" style:family="presentation">
      <style:graphic-properties draw:stroke="none" draw:fill="solid" draw:fill-color="#ffffff"/>
      <style:text-properties style:letter-kerning="true"/>
    </style:style>
    <style:style style:name="Benutzerdefiniertes_20_Layout-backgroundobjects" style:display-name="Benutzerdefiniertes Layo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nutzerdefiniertes_20_Layout-notes" style:display-name="Benutzerdefiniertes Layo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enutzerdefiniertes_20_Layout-outline1" style:display-name="Benutzerdefiniertes Layout-outline1" style:family="presentation">
      <style:graphic-properties draw:stroke="none" draw:fill="none" draw:auto-grow-height="false" draw:fit-to-size="false" style:shrink-to-fit="true" style:writing-mode="lr-tb">
        <text:list-style style:name="Benutzerdefiniertes_20_Layout-outline1" style:display-name="Benutzerdefiniertes Layou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Benutzerdefiniertes_20_Layout-outline2" style:display-name="Benutzerdefiniertes Layout-outline2" style:family="presentation" style:parent-style-name="Benutzerdefiniertes_20_Layou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3" style:display-name="Benutzerdefiniertes Layout-outline3" style:family="presentation" style:parent-style-name="Benutzerdefiniertes_20_Layou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4" style:display-name="Benutzerdefiniertes Layout-outline4" style:family="presentation" style:parent-style-name="Benutzerdefiniertes_20_Layou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5" style:display-name="Benutzerdefiniertes Layout-outline5" style:family="presentation" style:parent-style-name="Benutzerdefiniertes_20_Layout-outline4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6" style:display-name="Benutzerdefiniertes Layout-outline6" style:family="presentation" style:parent-style-name="Benutzerdefiniertes_20_Layout-outline5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7" style:display-name="Benutzerdefiniertes Layout-outline7" style:family="presentation" style:parent-style-name="Benutzerdefiniertes_20_Layout-outline6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8" style:display-name="Benutzerdefiniertes Layout-outline8" style:family="presentation" style:parent-style-name="Benutzerdefiniertes_20_Layout-outline7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9" style:display-name="Benutzerdefiniertes Layout-outline9" style:family="presentation" style:parent-style-name="Benutzerdefiniertes_20_Layout-outline8">
      <style:paragraph-properties fo:margin-top="0.1cm" fo:margin-bottom="0cm"/>
      <style:text-properties fo:font-size="20pt" style:font-size-asian="20pt" style:font-size-complex="20pt"/>
    </style:style>
    <style:style style:name="Benutzerdefiniertes_20_Layout-subtitle" style:display-name="Benutzerdefiniertes Layout-subtitle" style:family="presentation">
      <style:graphic-properties draw:stroke="none" draw:fill="none" draw:textarea-vertical-align="middle">
        <text:list-style style:name="Benutzerdefiniertes_20_Layout-subtitle" style:display-name="Benutzerdefiniertes Layo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enutzerdefiniertes_20_Layout-title" style:display-name="Benutzerdefiniertes Layout-title" style:family="presentation">
      <style:graphic-properties draw:stroke="none" draw:fill="none" draw:textarea-vertical-align="middle" style:writing-mode="lr-tb">
        <text:list-style style:name="Benutzerdefiniertes_20_Layout-title" style:display-name="Benutzerdefiniertes Layou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-background" style:display-name="1_Titel und Inhalt-background" style:family="presentation">
      <style:graphic-properties draw:stroke="none" draw:fill="solid" draw:fill-color="#ffffff"/>
      <style:text-properties style:letter-kerning="true"/>
    </style:style>
    <style:style style:name="_31__5f_Titel_20_und_20_Inhalt-backgroundobjects" style:display-name="1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-notes" style:display-name="1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-outline1" style:display-name="1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-outline1" style:display-name="1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-outline2" style:display-name="1_Titel und Inhalt-outline2" style:family="presentation" style:parent-style-name="_31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3" style:display-name="1_Titel und Inhalt-outline3" style:family="presentation" style:parent-style-name="_31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4" style:display-name="1_Titel und Inhalt-outline4" style:family="presentation" style:parent-style-name="_31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5" style:display-name="1_Titel und Inhalt-outline5" style:family="presentation" style:parent-style-name="_31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6" style:display-name="1_Titel und Inhalt-outline6" style:family="presentation" style:parent-style-name="_31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7" style:display-name="1_Titel und Inhalt-outline7" style:family="presentation" style:parent-style-name="_31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8" style:display-name="1_Titel und Inhalt-outline8" style:family="presentation" style:parent-style-name="_31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9" style:display-name="1_Titel und Inhalt-outline9" style:family="presentation" style:parent-style-name="_31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-subtitle" style:display-name="1_Titel und Inhalt-subtitle" style:family="presentation">
      <style:graphic-properties draw:stroke="none" draw:fill="none" draw:textarea-vertical-align="middle">
        <text:list-style style:name="_31__5f_Titel_20_und_20_Inhalt-subtitle" style:display-name="1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-title" style:display-name="1_Titel und Inhalt-title" style:family="presentation">
      <style:graphic-properties draw:stroke="none" draw:fill="none" draw:textarea-vertical-align="middle" style:writing-mode="lr-tb">
        <text:list-style style:name="_31__5f_Titel_20_und_20_Inhalt-title" style:display-name="1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2__5f_Titel_20_und_20_Inhalt-background" style:display-name="2_Titel und Inhalt-background" style:family="presentation">
      <style:graphic-properties draw:stroke="none" draw:fill="solid" draw:fill-color="#ffffff"/>
      <style:text-properties style:letter-kerning="true"/>
    </style:style>
    <style:style style:name="_32__5f_Titel_20_und_20_Inhalt-backgroundobjects" style:display-name="2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Titel_20_und_20_Inhalt-notes" style:display-name="2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Titel_20_und_20_Inhalt-outline1" style:display-name="2_Titel und Inhalt-outline1" style:family="presentation">
      <style:graphic-properties draw:stroke="none" draw:fill="none" draw:auto-grow-height="false" draw:fit-to-size="false" style:shrink-to-fit="true" style:writing-mode="lr-tb">
        <text:list-style style:name="_32__5f_Titel_20_und_20_Inhalt-outline1" style:display-name="2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2__5f_Titel_20_und_20_Inhalt-outline2" style:display-name="2_Titel und Inhalt-outline2" style:family="presentation" style:parent-style-name="_32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3" style:display-name="2_Titel und Inhalt-outline3" style:family="presentation" style:parent-style-name="_32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4" style:display-name="2_Titel und Inhalt-outline4" style:family="presentation" style:parent-style-name="_32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5" style:display-name="2_Titel und Inhalt-outline5" style:family="presentation" style:parent-style-name="_32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6" style:display-name="2_Titel und Inhalt-outline6" style:family="presentation" style:parent-style-name="_32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7" style:display-name="2_Titel und Inhalt-outline7" style:family="presentation" style:parent-style-name="_32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8" style:display-name="2_Titel und Inhalt-outline8" style:family="presentation" style:parent-style-name="_32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9" style:display-name="2_Titel und Inhalt-outline9" style:family="presentation" style:parent-style-name="_32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2__5f_Titel_20_und_20_Inhalt-subtitle" style:display-name="2_Titel und Inhalt-subtitle" style:family="presentation">
      <style:graphic-properties draw:stroke="none" draw:fill="none" draw:textarea-vertical-align="middle">
        <text:list-style style:name="_32__5f_Titel_20_und_20_Inhalt-subtitle" style:display-name="2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Titel_20_und_20_Inhalt-title" style:display-name="2_Titel und Inhalt-title" style:family="presentation">
      <style:graphic-properties draw:stroke="none" draw:fill="none" draw:textarea-vertical-align="middle" style:writing-mode="lr-tb">
        <text:list-style style:name="_32__5f_Titel_20_und_20_Inhalt-title" style:display-name="2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Zwei_20_Inhalte-background" style:display-name="Zwei Inhalte-background" style:family="presentation">
      <style:graphic-properties draw:stroke="none" draw:fill="solid" draw:fill-color="#ffffff"/>
      <style:text-properties style:letter-kerning="true"/>
    </style:style>
    <style:style style:name="Zwei_20_Inhalte-backgroundobjects" style:display-name="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Zwei_20_Inhalte-notes" style:display-name="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Zwei_20_Inhalte-outline1" style:display-name="Zwei Inhalte-outline1" style:family="presentation">
      <style:graphic-properties draw:stroke="none" draw:fill="none" draw:auto-grow-height="false" draw:fit-to-size="false" style:shrink-to-fit="true" style:writing-mode="lr-tb">
        <text:list-style style:name="Zwei_20_Inhalte-outline1" style:display-name="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Zwei_20_Inhalte-outline2" style:display-name="Zwei Inhalte-outline2" style:family="presentation" style:parent-style-name="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3" style:display-name="Zwei Inhalte-outline3" style:family="presentation" style:parent-style-name="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4" style:display-name="Zwei Inhalte-outline4" style:family="presentation" style:parent-style-name="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5" style:display-name="Zwei Inhalte-outline5" style:family="presentation" style:parent-style-name="Zwei_20_Inhalte-outline4">
      <style:paragraph-properties fo:margin-top="0.1cm" fo:margin-bottom="0cm"/>
      <style:text-properties fo:font-size="20pt" style:font-size-asian="20pt" style:font-size-complex="20pt"/>
    </style:style>
    <style:style style:name="Zwei_20_Inhalte-outline6" style:display-name="Zwei Inhalte-outline6" style:family="presentation" style:parent-style-name="Zwei_20_Inhalte-outline5">
      <style:paragraph-properties fo:margin-top="0.1cm" fo:margin-bottom="0cm"/>
      <style:text-properties fo:font-size="20pt" style:font-size-asian="20pt" style:font-size-complex="20pt"/>
    </style:style>
    <style:style style:name="Zwei_20_Inhalte-outline7" style:display-name="Zwei Inhalte-outline7" style:family="presentation" style:parent-style-name="Zwei_20_Inhalte-outline6">
      <style:paragraph-properties fo:margin-top="0.1cm" fo:margin-bottom="0cm"/>
      <style:text-properties fo:font-size="20pt" style:font-size-asian="20pt" style:font-size-complex="20pt"/>
    </style:style>
    <style:style style:name="Zwei_20_Inhalte-outline8" style:display-name="Zwei Inhalte-outline8" style:family="presentation" style:parent-style-name="Zwei_20_Inhalte-outline7">
      <style:paragraph-properties fo:margin-top="0.1cm" fo:margin-bottom="0cm"/>
      <style:text-properties fo:font-size="20pt" style:font-size-asian="20pt" style:font-size-complex="20pt"/>
    </style:style>
    <style:style style:name="Zwei_20_Inhalte-outline9" style:display-name="Zwei Inhalte-outline9" style:family="presentation" style:parent-style-name="Zwei_20_Inhalte-outline8">
      <style:paragraph-properties fo:margin-top="0.1cm" fo:margin-bottom="0cm"/>
      <style:text-properties fo:font-size="20pt" style:font-size-asian="20pt" style:font-size-complex="20pt"/>
    </style:style>
    <style:style style:name="Zwei_20_Inhalte-subtitle" style:display-name="Zwei Inhalte-subtitle" style:family="presentation">
      <style:graphic-properties draw:stroke="none" draw:fill="none" draw:textarea-vertical-align="middle">
        <text:list-style style:name="Zwei_20_Inhalte-subtitle" style:display-name="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Zwei_20_Inhalte-title" style:display-name="Zwei Inhalte-title" style:family="presentation">
      <style:graphic-properties draw:stroke="none" draw:fill="none" draw:textarea-vertical-align="middle" style:writing-mode="lr-tb">
        <text:list-style style:name="Zwei_20_Inhalte-title" style:display-name="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Zwei_20_Inhalte-background" style:display-name="1_Zwei Inhalte-background" style:family="presentation">
      <style:graphic-properties draw:stroke="none" draw:fill="solid" draw:fill-color="#ffffff"/>
      <style:text-properties style:letter-kerning="true"/>
    </style:style>
    <style:style style:name="_31__5f_Zwei_20_Inhalte-backgroundobjects" style:display-name="1_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Zwei_20_Inhalte-notes" style:display-name="1_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Zwei_20_Inhalte-outline1" style:display-name="1_Zwei Inhalte-outline1" style:family="presentation">
      <style:graphic-properties draw:stroke="none" draw:fill="none" draw:auto-grow-height="false" draw:fit-to-size="false" style:shrink-to-fit="true" style:writing-mode="lr-tb">
        <text:list-style style:name="_31__5f_Zwei_20_Inhalte-outline1" style:display-name="1_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Zwei_20_Inhalte-outline2" style:display-name="1_Zwei Inhalte-outline2" style:family="presentation" style:parent-style-name="_31__5f_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3" style:display-name="1_Zwei Inhalte-outline3" style:family="presentation" style:parent-style-name="_31__5f_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4" style:display-name="1_Zwei Inhalte-outline4" style:family="presentation" style:parent-style-name="_31__5f_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5" style:display-name="1_Zwei Inhalte-outline5" style:family="presentation" style:parent-style-name="_31__5f_Zwei_20_Inhalte-outline4">
      <style:paragraph-properties fo:margin-top="0.1cm" fo:margin-bottom="0cm"/>
      <style:text-properties fo:font-size="20pt" style:font-size-asian="20pt" style:font-size-complex="20pt"/>
    </style:style>
    <style:style style:name="_31__5f_Zwei_20_Inhalte-outline6" style:display-name="1_Zwei Inhalte-outline6" style:family="presentation" style:parent-style-name="_31__5f_Zwei_20_Inhalte-outline5">
      <style:paragraph-properties fo:margin-top="0.1cm" fo:margin-bottom="0cm"/>
      <style:text-properties fo:font-size="20pt" style:font-size-asian="20pt" style:font-size-complex="20pt"/>
    </style:style>
    <style:style style:name="_31__5f_Zwei_20_Inhalte-outline7" style:display-name="1_Zwei Inhalte-outline7" style:family="presentation" style:parent-style-name="_31__5f_Zwei_20_Inhalte-outline6">
      <style:paragraph-properties fo:margin-top="0.1cm" fo:margin-bottom="0cm"/>
      <style:text-properties fo:font-size="20pt" style:font-size-asian="20pt" style:font-size-complex="20pt"/>
    </style:style>
    <style:style style:name="_31__5f_Zwei_20_Inhalte-outline8" style:display-name="1_Zwei Inhalte-outline8" style:family="presentation" style:parent-style-name="_31__5f_Zwei_20_Inhalte-outline7">
      <style:paragraph-properties fo:margin-top="0.1cm" fo:margin-bottom="0cm"/>
      <style:text-properties fo:font-size="20pt" style:font-size-asian="20pt" style:font-size-complex="20pt"/>
    </style:style>
    <style:style style:name="_31__5f_Zwei_20_Inhalte-outline9" style:display-name="1_Zwei Inhalte-outline9" style:family="presentation" style:parent-style-name="_31__5f_Zwei_20_Inhalte-outline8">
      <style:paragraph-properties fo:margin-top="0.1cm" fo:margin-bottom="0cm"/>
      <style:text-properties fo:font-size="20pt" style:font-size-asian="20pt" style:font-size-complex="20pt"/>
    </style:style>
    <style:style style:name="_31__5f_Zwei_20_Inhalte-subtitle" style:display-name="1_Zwei Inhalte-subtitle" style:family="presentation">
      <style:graphic-properties draw:stroke="none" draw:fill="none" draw:textarea-vertical-align="middle">
        <text:list-style style:name="_31__5f_Zwei_20_Inhalte-subtitle" style:display-name="1_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Zwei_20_Inhalte-title" style:display-name="1_Zwei Inhalte-title" style:family="presentation">
      <style:graphic-properties draw:stroke="none" draw:fill="none" draw:textarea-vertical-align="middle" style:writing-mode="lr-tb">
        <text:list-style style:name="_31__5f_Zwei_20_Inhalte-title" style:display-name="1_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ergleich-background" style:family="presentation">
      <style:graphic-properties draw:stroke="none" draw:fill="solid" draw:fill-color="#ffffff"/>
      <style:text-properties style:letter-kerning="true"/>
    </style:style>
    <style:style style:name="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ergleich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ergleich-outline1" style:family="presentation">
      <style:graphic-properties draw:stroke="none" draw:fill="none" draw:auto-grow-height="false" draw:fit-to-size="false" style:shrink-to-fit="true" style:writing-mode="lr-tb">
        <text:list-style style:name="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Vergleich-outline2" style:family="presentation" style:parent-style-name="Vergleich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3" style:family="presentation" style:parent-style-name="Vergleich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4" style:family="presentation" style:parent-style-name="Vergleich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5" style:family="presentation" style:parent-style-name="Vergleich-outline4">
      <style:paragraph-properties fo:margin-top="0.1cm" fo:margin-bottom="0cm"/>
      <style:text-properties fo:font-size="20pt" style:font-size-asian="20pt" style:font-size-complex="20pt"/>
    </style:style>
    <style:style style:name="Vergleich-outline6" style:family="presentation" style:parent-style-name="Vergleich-outline5">
      <style:paragraph-properties fo:margin-top="0.1cm" fo:margin-bottom="0cm"/>
      <style:text-properties fo:font-size="20pt" style:font-size-asian="20pt" style:font-size-complex="20pt"/>
    </style:style>
    <style:style style:name="Vergleich-outline7" style:family="presentation" style:parent-style-name="Vergleich-outline6">
      <style:paragraph-properties fo:margin-top="0.1cm" fo:margin-bottom="0cm"/>
      <style:text-properties fo:font-size="20pt" style:font-size-asian="20pt" style:font-size-complex="20pt"/>
    </style:style>
    <style:style style:name="Vergleich-outline8" style:family="presentation" style:parent-style-name="Vergleich-outline7">
      <style:paragraph-properties fo:margin-top="0.1cm" fo:margin-bottom="0cm"/>
      <style:text-properties fo:font-size="20pt" style:font-size-asian="20pt" style:font-size-complex="20pt"/>
    </style:style>
    <style:style style:name="Vergleich-outline9" style:family="presentation" style:parent-style-name="Vergleich-outline8">
      <style:paragraph-properties fo:margin-top="0.1cm" fo:margin-bottom="0cm"/>
      <style:text-properties fo:font-size="20pt" style:font-size-asian="20pt" style:font-size-complex="20pt"/>
    </style:style>
    <style:style style:name="Vergleich-subtitle" style:family="presentation">
      <style:graphic-properties draw:stroke="none" draw:fill="none" draw:textarea-vertical-align="middle">
        <text:list-style style:name="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ergleich-title" style:family="presentation">
      <style:graphic-properties draw:stroke="none" draw:fill="none" draw:textarea-vertical-align="middle" style:writing-mode="lr-tb">
        <text:list-style style:name="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Nur_20_Titel-background" style:display-name="Nur Titel-background" style:family="presentation">
      <style:graphic-properties draw:stroke="none" draw:fill="solid" draw:fill-color="#ffffff"/>
      <style:text-properties style:letter-kerning="true"/>
    </style:style>
    <style:style style:name="Nur_20_Titel-backgroundobjects" style:display-name="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Nur_20_Titel-notes" style:display-name="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Nur_20_Titel-outline1" style:display-name="Nur Titel-outline1" style:family="presentation">
      <style:graphic-properties draw:stroke="none" draw:fill="none" draw:auto-grow-height="false" draw:fit-to-size="false" style:shrink-to-fit="true" style:writing-mode="lr-tb">
        <text:list-style style:name="Nur_20_Titel-outline1" style:display-name="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Nur_20_Titel-outline2" style:display-name="Nur Titel-outline2" style:family="presentation" style:parent-style-name="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3" style:display-name="Nur Titel-outline3" style:family="presentation" style:parent-style-name="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4" style:display-name="Nur Titel-outline4" style:family="presentation" style:parent-style-name="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5" style:display-name="Nur Titel-outline5" style:family="presentation" style:parent-style-name="Nur_20_Titel-outline4">
      <style:paragraph-properties fo:margin-top="0.1cm" fo:margin-bottom="0cm"/>
      <style:text-properties fo:font-size="20pt" style:font-size-asian="20pt" style:font-size-complex="20pt"/>
    </style:style>
    <style:style style:name="Nur_20_Titel-outline6" style:display-name="Nur Titel-outline6" style:family="presentation" style:parent-style-name="Nur_20_Titel-outline5">
      <style:paragraph-properties fo:margin-top="0.1cm" fo:margin-bottom="0cm"/>
      <style:text-properties fo:font-size="20pt" style:font-size-asian="20pt" style:font-size-complex="20pt"/>
    </style:style>
    <style:style style:name="Nur_20_Titel-outline7" style:display-name="Nur Titel-outline7" style:family="presentation" style:parent-style-name="Nur_20_Titel-outline6">
      <style:paragraph-properties fo:margin-top="0.1cm" fo:margin-bottom="0cm"/>
      <style:text-properties fo:font-size="20pt" style:font-size-asian="20pt" style:font-size-complex="20pt"/>
    </style:style>
    <style:style style:name="Nur_20_Titel-outline8" style:display-name="Nur Titel-outline8" style:family="presentation" style:parent-style-name="Nur_20_Titel-outline7">
      <style:paragraph-properties fo:margin-top="0.1cm" fo:margin-bottom="0cm"/>
      <style:text-properties fo:font-size="20pt" style:font-size-asian="20pt" style:font-size-complex="20pt"/>
    </style:style>
    <style:style style:name="Nur_20_Titel-outline9" style:display-name="Nur Titel-outline9" style:family="presentation" style:parent-style-name="Nur_20_Titel-outline8">
      <style:paragraph-properties fo:margin-top="0.1cm" fo:margin-bottom="0cm"/>
      <style:text-properties fo:font-size="20pt" style:font-size-asian="20pt" style:font-size-complex="20pt"/>
    </style:style>
    <style:style style:name="Nur_20_Titel-subtitle" style:display-name="Nur Titel-subtitle" style:family="presentation">
      <style:graphic-properties draw:stroke="none" draw:fill="none" draw:textarea-vertical-align="middle">
        <text:list-style style:name="Nur_20_Titel-subtitle" style:display-name="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Nur_20_Titel-title" style:display-name="Nur Titel-title" style:family="presentation">
      <style:graphic-properties draw:stroke="none" draw:fill="none" draw:textarea-vertical-align="middle" style:writing-mode="lr-tb">
        <text:list-style style:name="Nur_20_Titel-title" style:display-name="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-background" style:display-name="1_Titel und Inhalt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-backgroundobjects" style:display-name="1_Titel und Inhal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-notes" style:display-name="1_Titel und Inhalt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outline1" style:display-name="1_Titel und Inhalt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-outline1" style:display-name="1_Titel und Inhalt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-outline2" style:display-name="1_Titel und Inhalt_-outline2" style:family="presentation" style:parent-style-name="_31__5f_Titel_20_und_20_Inhalt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3" style:display-name="1_Titel und Inhalt_-outline3" style:family="presentation" style:parent-style-name="_31__5f_Titel_20_und_20_Inhalt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4" style:display-name="1_Titel und Inhalt_-outline4" style:family="presentation" style:parent-style-name="_31__5f_Titel_20_und_20_Inhalt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5" style:display-name="1_Titel und Inhalt_-outline5" style:family="presentation" style:parent-style-name="_31__5f_Titel_20_und_20_Inhalt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6" style:display-name="1_Titel und Inhalt_-outline6" style:family="presentation" style:parent-style-name="_31__5f_Titel_20_und_20_Inhalt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7" style:display-name="1_Titel und Inhalt_-outline7" style:family="presentation" style:parent-style-name="_31__5f_Titel_20_und_20_Inhalt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8" style:display-name="1_Titel und Inhalt_-outline8" style:family="presentation" style:parent-style-name="_31__5f_Titel_20_und_20_Inhalt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9" style:display-name="1_Titel und Inhalt_-outline9" style:family="presentation" style:parent-style-name="_31__5f_Titel_20_und_20_Inhalt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-subtitle" style:display-name="1_Titel und Inhalt_-subtitle" style:family="presentation">
      <style:graphic-properties draw:stroke="none" draw:fill="none" draw:textarea-vertical-align="middle">
        <text:list-style style:name="_31__5f_Titel_20_und_20_Inhalt_5f_-subtitle" style:display-name="1_Titel und Inhalt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title" style:display-name="1_Titel und Inhalt_-title" style:family="presentation">
      <style:graphic-properties draw:stroke="none" draw:fill="none" draw:textarea-vertical-align="middle" style:writing-mode="lr-tb">
        <text:list-style style:name="_31__5f_Titel_20_und_20_Inhalt_5f_-title" style:display-name="1_Titel und Inhalt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-background" style:display-name="1_Titelfolie_TUD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-backgroundobjects" style:display-name="1_Titelfolie_TUD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-notes" style:display-name="1_Titelfolie_TUD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-outline1" style:display-name="1_Titelfolie_TUD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-outline1" style:display-name="1_Titelfolie_TUD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-outline2" style:display-name="1_Titelfolie_TUD_-outline2" style:family="presentation" style:parent-style-name="_31__5f_Titelfolie_5f_TUD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3" style:display-name="1_Titelfolie_TUD_-outline3" style:family="presentation" style:parent-style-name="_31__5f_Titelfolie_5f_TUD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4" style:display-name="1_Titelfolie_TUD_-outline4" style:family="presentation" style:parent-style-name="_31__5f_Titelfolie_5f_TUD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5" style:display-name="1_Titelfolie_TUD_-outline5" style:family="presentation" style:parent-style-name="_31__5f_Titelfolie_5f_TUD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6" style:display-name="1_Titelfolie_TUD_-outline6" style:family="presentation" style:parent-style-name="_31__5f_Titelfolie_5f_TUD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7" style:display-name="1_Titelfolie_TUD_-outline7" style:family="presentation" style:parent-style-name="_31__5f_Titelfolie_5f_TUD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8" style:display-name="1_Titelfolie_TUD_-outline8" style:family="presentation" style:parent-style-name="_31__5f_Titelfolie_5f_TUD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9" style:display-name="1_Titelfolie_TUD_-outline9" style:family="presentation" style:parent-style-name="_31__5f_Titelfolie_5f_TUD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-subtitle" style:display-name="1_Titelfolie_TUD_-subtitle" style:family="presentation">
      <style:graphic-properties draw:stroke="none" draw:fill="none" draw:textarea-vertical-align="middle">
        <text:list-style style:name="_31__5f_Titelfolie_5f_TUD_5f_-subtitle" style:display-name="1_Titelfolie_TUD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-title" style:display-name="1_Titelfolie_TUD_-title" style:family="presentation">
      <style:graphic-properties draw:stroke="none" draw:fill="none" draw:textarea-vertical-align="middle" style:writing-mode="lr-tb">
        <text:list-style style:name="_31__5f_Titelfolie_5f_TUD_5f_-title" style:display-name="1_Titelfolie_TUD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-background" style:display-name="1_Titelfolie_TUD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-backgroundobjects" style:display-name="1_Titelfolie_TUD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-notes" style:display-name="1_Titelfolie_TUD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outline1" style:display-name="1_Titelfolie_TUD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-outline1" style:display-name="1_Titelfolie_TUD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-outline2" style:display-name="1_Titelfolie_TUD__-outline2" style:family="presentation" style:parent-style-name="_31__5f_Titelfolie_5f_TUD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3" style:display-name="1_Titelfolie_TUD__-outline3" style:family="presentation" style:parent-style-name="_31__5f_Titelfolie_5f_TUD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4" style:display-name="1_Titelfolie_TUD__-outline4" style:family="presentation" style:parent-style-name="_31__5f_Titelfolie_5f_TUD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5" style:display-name="1_Titelfolie_TUD__-outline5" style:family="presentation" style:parent-style-name="_31__5f_Titelfolie_5f_TUD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6" style:display-name="1_Titelfolie_TUD__-outline6" style:family="presentation" style:parent-style-name="_31__5f_Titelfolie_5f_TUD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7" style:display-name="1_Titelfolie_TUD__-outline7" style:family="presentation" style:parent-style-name="_31__5f_Titelfolie_5f_TUD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8" style:display-name="1_Titelfolie_TUD__-outline8" style:family="presentation" style:parent-style-name="_31__5f_Titelfolie_5f_TUD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9" style:display-name="1_Titelfolie_TUD__-outline9" style:family="presentation" style:parent-style-name="_31__5f_Titelfolie_5f_TUD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-subtitle" style:display-name="1_Titelfolie_TUD__-subtitle" style:family="presentation">
      <style:graphic-properties draw:stroke="none" draw:fill="none" draw:textarea-vertical-align="middle">
        <text:list-style style:name="_31__5f_Titelfolie_5f_TUD_5f__5f_-subtitle" style:display-name="1_Titelfolie_TUD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title" style:display-name="1_Titelfolie_TUD__-title" style:family="presentation">
      <style:graphic-properties draw:stroke="none" draw:fill="none" draw:textarea-vertical-align="middle" style:writing-mode="lr-tb">
        <text:list-style style:name="_31__5f_Titelfolie_5f_TUD_5f__5f_-title" style:display-name="1_Titelfolie_TUD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_5f_-background" style:display-name="1_Titelfolie_TUD_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_5f_-backgroundobjects" style:display-name="1_Titelfolie_TUD_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_5f_-notes" style:display-name="1_Titelfolie_TUD_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outline1" style:display-name="1_Titelfolie_TUD_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_5f_-outline1" style:display-name="1_Titelfolie_TUD_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_5f_-outline2" style:display-name="1_Titelfolie_TUD___-outline2" style:family="presentation" style:parent-style-name="_31__5f_Titelfolie_5f_TUD_5f_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3" style:display-name="1_Titelfolie_TUD___-outline3" style:family="presentation" style:parent-style-name="_31__5f_Titelfolie_5f_TUD_5f_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4" style:display-name="1_Titelfolie_TUD___-outline4" style:family="presentation" style:parent-style-name="_31__5f_Titelfolie_5f_TUD_5f_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5" style:display-name="1_Titelfolie_TUD___-outline5" style:family="presentation" style:parent-style-name="_31__5f_Titelfolie_5f_TUD_5f_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6" style:display-name="1_Titelfolie_TUD___-outline6" style:family="presentation" style:parent-style-name="_31__5f_Titelfolie_5f_TUD_5f_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7" style:display-name="1_Titelfolie_TUD___-outline7" style:family="presentation" style:parent-style-name="_31__5f_Titelfolie_5f_TUD_5f_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8" style:display-name="1_Titelfolie_TUD___-outline8" style:family="presentation" style:parent-style-name="_31__5f_Titelfolie_5f_TUD_5f_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9" style:display-name="1_Titelfolie_TUD___-outline9" style:family="presentation" style:parent-style-name="_31__5f_Titelfolie_5f_TUD_5f_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subtitle" style:display-name="1_Titelfolie_TUD___-subtitle" style:family="presentation">
      <style:graphic-properties draw:stroke="none" draw:fill="none" draw:textarea-vertical-align="middle">
        <text:list-style style:name="_31__5f_Titelfolie_5f_TUD_5f__5f__5f_-subtitle" style:display-name="1_Titelfolie_TUD_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title" style:display-name="1_Titelfolie_TUD___-title" style:family="presentation">
      <style:graphic-properties draw:stroke="none" draw:fill="none" draw:textarea-vertical-align="middle" style:writing-mode="lr-tb">
        <text:list-style style:name="_31__5f_Titelfolie_5f_TUD_5f__5f__5f_-title" style:display-name="1_Titelfolie_TUD_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_5f_-background" style:display-name="1_Titel und Inhalt_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_5f_-backgroundobjects" style:display-name="1_Titel und Inhalt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_5f_-notes" style:display-name="1_Titel und Inhalt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outline1" style:display-name="1_Titel und Inhalt_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_5f_-outline1" style:display-name="1_Titel und Inhalt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_5f_-outline2" style:display-name="1_Titel und Inhalt__-outline2" style:family="presentation" style:parent-style-name="_31__5f_Titel_20_und_20_Inhalt_5f_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3" style:display-name="1_Titel und Inhalt__-outline3" style:family="presentation" style:parent-style-name="_31__5f_Titel_20_und_20_Inhalt_5f_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4" style:display-name="1_Titel und Inhalt__-outline4" style:family="presentation" style:parent-style-name="_31__5f_Titel_20_und_20_Inhalt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5" style:display-name="1_Titel und Inhalt__-outline5" style:family="presentation" style:parent-style-name="_31__5f_Titel_20_und_20_Inhalt_5f_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6" style:display-name="1_Titel und Inhalt__-outline6" style:family="presentation" style:parent-style-name="_31__5f_Titel_20_und_20_Inhalt_5f_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7" style:display-name="1_Titel und Inhalt__-outline7" style:family="presentation" style:parent-style-name="_31__5f_Titel_20_und_20_Inhalt_5f_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8" style:display-name="1_Titel und Inhalt__-outline8" style:family="presentation" style:parent-style-name="_31__5f_Titel_20_und_20_Inhalt_5f_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9" style:display-name="1_Titel und Inhalt__-outline9" style:family="presentation" style:parent-style-name="_31__5f_Titel_20_und_20_Inhalt_5f_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subtitle" style:display-name="1_Titel und Inhalt__-subtitle" style:family="presentation">
      <style:graphic-properties draw:stroke="none" draw:fill="none" draw:textarea-vertical-align="middle">
        <text:list-style style:name="_31__5f_Titel_20_und_20_Inhalt_5f__5f_-subtitle" style:display-name="1_Titel und Inhalt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title" style:display-name="1_Titel und Inhalt__-title" style:family="presentation">
      <style:graphic-properties draw:stroke="none" draw:fill="none" draw:textarea-vertical-align="middle" style:writing-mode="lr-tb">
        <text:list-style style:name="_31__5f_Titel_20_und_20_Inhalt_5f__5f_-title" style:display-name="1_Titel und Inhalt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  <style:presentation-page-layout style:name="AL4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 draw:opacity="38%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draw:stroke="solid" svg:stroke-width="0.035cm" svg:stroke-color="#a6a6a6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>
        <loext:stroke-complex-color loext:theme-type="light1" loext:color-type="theme">
          <loext:transformation loext:type="lummod" loext:value="6500"/>
        </loext:stroke-complex-color>
      </style:graphic-properties>
    </style:style>
    <style:style style:name="Mgr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80%" style:mirror="none" loext:decorative="false"/>
    </style:style>
    <style:style style:name="M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8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gr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7" style:family="graphic" style:parent-style-name="standard" style:list-style-name="M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4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16.076cm" fo:min-width="33.367cm" fo:padding-top="0.125cm" fo:padding-bottom="0.125cm" fo:padding-left="0.25cm" fo:padding-right="0.25cm" fo:wrap-option="wrap" loext:decorative="false"/>
    </style:style>
    <style:style style:name="Mgr3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pr1" style:family="presentation" style:parent-style-name="_31__5f_Titelfolie_5f_TUD-title">
      <style:graphic-properties draw:auto-grow-height="false" fo:min-height="0.101cm" loext:decorative="false"/>
      <style:paragraph-properties style:writing-mode="lr-tb"/>
    </style:style>
    <style:style style:name="Mpr2" style:family="presentation" style:parent-style-name="_31__5f_Titelfolie_5f_TU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_31__5f_Titelfolie_5f_TU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_31__5f_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" style:family="presentation" style:parent-style-name="_31__5f_Nur_20_Tit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6" style:family="presentation" style:parent-style-name="_31__5f_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_31__5f_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Leer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9" style:family="presentation" style:parent-style-name="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Benutzerdefiniertes_20_Layou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enutzerdefiniertes_20_Layo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" style:family="presentation" style:parent-style-name="Benutzerdefiniertes_20_Layo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5" style:family="presentation" style:parent-style-name="_31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_31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8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9" style:family="presentation" style:parent-style-name="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0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1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2" style:family="presentation" style:parent-style-name="_32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3" style:family="presentation" style:parent-style-name="_32__5f_Titel_20_und_20_Inhalt-outline1">
      <style:graphic-properties draw:stroke="solid" svg:stroke-width="0.018cm" svg:stroke-color="#727879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>
        <loext:stroke-complex-color loext:theme-type="light2" loext:color-type="theme"/>
      </style:graphic-properties>
      <style:paragraph-properties style:writing-mode="lr-tb"/>
    </style:style>
    <style:style style:name="Mpr24" style:family="presentation" style:parent-style-name="_32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5" style:family="presentation" style:parent-style-name="_32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_32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9" style:family="presentation" style:parent-style-name="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_31__5f_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2" style:family="presentation" style:parent-style-name="_31__5f_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3" style:family="presentation" style:parent-style-name="_31__5f_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_31__5f_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Vergleich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6" style:family="presentation" style:parent-style-name="Vergleich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7" style:family="presentation" style:parent-style-name="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0" style:family="presentation" style:parent-style-name="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1" style:family="presentation" style:parent-style-name="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2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3" style:family="presentation" style:parent-style-name="_31__5f_Titel_20_und_20_Inhalt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_31__5f_Titel_20_und_20_Inhalt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_31__5f_Titelfolie_5f_TUD_5f_-title">
      <style:graphic-properties draw:auto-grow-height="false" fo:min-height="0.101cm" loext:decorative="false"/>
      <style:paragraph-properties style:writing-mode="lr-tb"/>
    </style:style>
    <style:style style:name="Mpr46" style:family="presentation" style:parent-style-name="_31__5f_Titelfolie_5f_TUD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_31__5f_Titelfolie_5f_TUD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_31__5f_Titelfolie_5f_TUD_5f__5f_-title">
      <style:graphic-properties draw:auto-grow-height="false" fo:min-height="0.101cm" loext:decorative="false"/>
      <style:paragraph-properties style:writing-mode="lr-tb"/>
    </style:style>
    <style:style style:name="Mpr49" style:family="presentation" style:parent-style-name="_31__5f_Titelfolie_5f_TUD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_31__5f_Titelfolie_5f_TUD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_31__5f_Titelfolie_5f_TUD_5f__5f__5f_-title">
      <style:graphic-properties draw:auto-grow-height="false" fo:min-height="0.101cm" loext:decorative="false"/>
      <style:paragraph-properties style:writing-mode="lr-tb"/>
    </style:style>
    <style:style style:name="Mpr52" style:family="presentation" style:parent-style-name="_31__5f_Titelfolie_5f_TUD_5f_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_31__5f_Titelfolie_5f_TUD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4" style:family="presentation" style:parent-style-name="_31__5f_Titel_20_und_20_Inhalt_5f_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5" style:family="presentation" style:parent-style-name="_31__5f_Titel_20_und_20_Inhalt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_31__5f_Titel_20_und_20_Inhalt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6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9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MP11" style:family="paragraph">
      <style:text-properties fo:font-size="22pt" style:font-size-asian="22pt" style:font-size-complex="2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MP13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4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5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P1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24pt" fo:hyphenate="false"/>
    </style:style>
    <style:style style:name="MP1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2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1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>
        <loext:char-complex-color loext:theme-type="light2" loext:color-type="theme"/>
      </style:text-properties>
    </style:style>
    <style:style style:name="MT3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" fo:font-size="10pt" fo:letter-spacing="normal" fo:language="de" fo:country="DE" fo:font-style="normal" style:text-underline-style="none" fo:font-weight="normal" fo:background-color="transparent" style:font-name-asian="Open Sans2" style:font-size-asian="10pt" style:font-style-asian="normal" style:font-weight-asian="normal" style:font-name-complex="Open Sans" style:font-size-complex="10pt" style:font-style-complex="normal" style:font-weight-complex="normal">
        <loext:char-complex-color loext:theme-type="light2" loext:color-type="theme"/>
      </style:text-properties>
    </style:style>
    <style:style style:name="MT4" style:family="text">
      <style:text-properties fo:font-size="22pt" style:font-size-asian="22pt" style:font-size-complex="22pt"/>
    </style:style>
    <style:style style:name="M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de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6pt" fo:letter-spacing="normal" fo:language="de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72787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00305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1__5f_Titelfolie_5f_TUD" style:display-name="1_Titelfolie_TUD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" draw:text-style-name="MP6" draw:layer="backgroundobjects" svg:width="5.296cm" svg:height="0.425cm" svg:x="6.35cm" svg:y="17.715cm">
        <text:p text:style-name="MP5"><text:span text:style-name="MT2">Master Thesis </text:span><text:span text:style-name="MT2">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5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8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1" draw:text-style-name="MP11" draw:layer="backgroundobjects" svg:width="30.479cm" svg:height="3.18cm" svg:x="1.693cm" svg:y="0.76cm" presentation:class="title">
        <draw:text-box>
          <text:p><text:span text:style-name="MT4">C</text:span><text:span text:style-name="MT4">l</text:span><text:span text:style-name="MT4">i</text:span><text:span text:style-name="MT4">c</text:span><text:span text:style-name="MT4">k</text:span><text:span text:style-name="MT4"> </text:span><text:span text:style-name="MT4">t</text:span><text:span text:style-name="MT4">o</text:span><text:span text:style-name="MT4"> </text:span><text:span text:style-name="MT4">e</text:span><text:span text:style-name="MT4">d</text:span><text:span text:style-name="MT4">i</text:span><text:span text:style-name="MT4">t</text:span><text:span text:style-name="MT4"> </text:span><text:span text:style-name="MT4">t</text:span><text:span text:style-name="MT4">h</text:span><text:span text:style-name="MT4">e</text:span><text:span text:style-name="MT4"> </text:span><text:span text:style-name="MT4">t</text:span><text:span text:style-name="MT4">i</text:span><text:span text:style-name="MT4">t</text:span><text:span text:style-name="MT4">l</text:span><text:span text:style-name="MT4">e</text:span><text:span text:style-name="MT4"> </text:span><text:span text:style-name="MT4">t</text:span><text:span text:style-name="MT4">e</text:span><text:span text:style-name="MT4">x</text:span><text:span text:style-name="MT4">t</text:span><text:span text:style-name="MT4"> </text:span><text:span text:style-name="MT4">f</text:span><text:span text:style-name="MT4">o</text:span><text:span text:style-name="MT4">r</text:span><text:span text:style-name="MT4">m</text:span><text:span text:style-name="MT4">a</text:span><text:span text:style-name="MT4">t</text:span></text:p>
        </draw:text-box>
      </draw:frame>
      <draw:frame presentation:style-name="_31__5f_Titelfolie_5f_TUD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-title" draw:layer="backgroundobjects" svg:width="19.798cm" svg:height="11.136cm" svg:x="0.6cm" svg:y="2.257cm" presentation:class="page"/>
        <draw:frame presentation:style-name="_31__5f_Titelfolie_5f_TU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Nur_20_Titel" style:display-name="1_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4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draw:frame draw:name="Bildplatzhalter 6" presentation:style-name="Mpr5" draw:text-style-name="MP14" draw:layer="backgroundobjects" svg:width="33.866cm" svg:height="14.101cm" svg:x="0cm" svg:y="2.822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office:forms form:automatic-focus="false" form:apply-design-mode="false"/>
        <draw:page-thumbnail presentation:style-name="_31__5f_Nur_20_Titel-title" draw:layer="backgroundobjects" svg:width="0.001cm" svg:height="0.001cm" svg:x="0cm" svg:y="2.257cm" presentation:class="page"/>
        <draw:frame presentation:style-name="_31__5f_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eer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Bildplatzhalter 2" presentation:style-name="Mpr8" draw:text-style-name="MP14" draw:layer="backgroundobjects" svg:width="33.866cm" svg:height="16.924cm" svg:x="0cm" svg:y="0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Leer-title" draw:layer="backgroundobjects" svg:width="0.001cm" svg:height="0.001cm" svg:x="0cm" svg:y="2.257cm" presentation:class="page"/>
        <draw:frame presentation:style-name="Leer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nutzerdefiniertes_20_Layout" style:display-name="Benutzerdefiniertes Layou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1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presentation:notes style:page-layout-name="PM0">
        <draw:page-thumbnail presentation:style-name="Benutzerdefiniertes_20_Layout-title" draw:layer="backgroundobjects" svg:width="0.001cm" svg:height="0.001cm" svg:x="0cm" svg:y="2.257cm" presentation:class="page"/>
        <draw:frame presentation:style-name="Benutzerdefiniertes_20_Layout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" style:display-name="1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1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</text:span><text:span text:style-name="MT7">a</text:span><text:span text:style-name="MT7">s</text:span><text:span text:style-name="MT7">t</text:span><text:span text:style-name="MT7">e</text:span><text:span text:style-name="MT7">r</text:span><text:span text:style-name="MT7">t</text:span><text:span text:style-name="MT7">i</text:span><text:span text:style-name="MT7">t</text:span><text:span text:style-name="MT7">e</text:span><text:span text:style-name="MT7">l</text:span><text:span text:style-name="MT7">f</text:span><text:span text:style-name="MT7">o</text:span><text:span text:style-name="MT7">r</text:span><text:span text:style-name="MT7">m</text:span><text:span text:style-name="MT7">a</text:span><text:span text:style-name="MT7">t</text:span><text:span text:style-name="MT7"> </text:span><text:span text:style-name="MT7">b</text:span><text:span text:style-name="MT7">e</text:span><text:span text:style-name="MT7">a</text:span><text:span text:style-name="MT7">r</text:span><text:span text:style-name="MT7">b</text:span><text:span text:style-name="MT7">e</text:span><text:span text:style-name="MT7">i</text:span><text:span text:style-name="MT7">t</text:span><text:span text:style-name="MT7">e</text:span><text:span text:style-name="MT7">n</text:span></text:p>
        </draw:text-box>
      </draw:frame>
      <draw:frame draw:name="Inhaltsplatzhalter 5" presentation:style-name="_31__5f_Titel_20_und_20_Inhalt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-title" draw:layer="backgroundobjects" svg:width="0.001cm" svg:height="0.001cm" svg:x="0cm" svg:y="2.257cm" presentation:class="page"/>
        <draw:frame presentation:style-name="_31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7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Inhaltsplatzhalter 2" presentation:style-name="Mpr17" draw:text-style-name="MP16" draw:layer="backgroundobjects" svg:width="16.691cm" svg:height="11.804cm" svg:x="15.71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Bildplatzhalter 7" presentation:style-name="Mpr18" draw:text-style-name="MP14" draw:layer="backgroundobjects" svg:width="13.848cm" svg:height="3.699cm" svg:x="1.464cm" svg:y="4.123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8.176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12.228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Titel 3" presentation:style-name="Mpr1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presentation:notes style:page-layout-name="PM0">
        <draw:page-thumbnail presentation:style-name="Titel_20_und_20_Inhalt-title" draw:layer="backgroundobjects" svg:width="0.001cm" svg:height="0.001cm" svg:x="0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5f_Titel_20_und_20_Inhalt" style:display-name="2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22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draw:frame draw:name="Bildplatzhalter 7" presentation:style-name="Mpr23" draw:text-style-name="MP14" draw:layer="backgroundobjects" svg:width="15.312cm" svg:height="11.804cm" svg:x="17.127cm" svg:y="4.123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draw:frame draw:name="Textplatzhalter 6" presentation:style-name="Mpr24" draw:text-style-name="MP16" draw:layer="backgroundobjects" svg:width="15.31cm" svg:height="11.804cm" svg:x="1.42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2__5f_Titel_20_und_20_Inhalt-title" draw:layer="backgroundobjects" svg:width="0.001cm" svg:height="0.001cm" svg:x="0cm" svg:y="2.257cm" presentation:class="page"/>
        <draw:frame presentation:style-name="_32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Zwei_20_Inhalte" style:display-name="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27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draw:frame draw:name="Textplatzhalter 5" presentation:style-name="Mpr28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28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Zwei_20_Inhalte-title" draw:layer="backgroundobjects" svg:width="0.001cm" svg:height="0.001cm" svg:x="0cm" svg:y="2.257cm" presentation:class="page"/>
        <draw:frame presentation:style-name="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Zwei_20_Inhalte" style:display-name="1_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draw:frame draw:name="Textplatzhalter 5" presentation:style-name="Mpr32" draw:text-style-name="MP16" draw:layer="backgroundobjects" svg:width="9.595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2" draw:text-style-name="MP16" draw:layer="backgroundobjects" svg:width="9.583cm" svg:height="11.804cm" svg:x="21.45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extplatzhalter 5" presentation:style-name="Mpr32" draw:text-style-name="MP16" draw:layer="backgroundobjects" svg:width="9.595cm" svg:height="11.804cm" svg:x="11.424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1__5f_Zwei_20_Inhalte-title" draw:layer="backgroundobjects" svg:width="0.001cm" svg:height="0.001cm" svg:x="0cm" svg:y="2.257cm" presentation:class="page"/>
        <draw:frame presentation:style-name="_31__5f_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ergleich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Titel 1" draw:style-name="Mgr27" draw:text-style-name="MP18" draw:layer="backgroundobjects" svg:width="15.274cm" svg:height="2.301cm" svg:x="17.127cm" svg:y="1.023cm">
        <text:p text:style-name="MP17"><text:span text:style-name="MT5">Titelmasterformat durch Klicken bearbeiten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platzhalter 5" presentation:style-name="Mpr35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5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itel 2" presentation:style-name="Mpr36" draw:text-style-name="MP13" draw:layer="backgroundobjects" svg:width="15.274cm" svg:height="2.303cm" svg:x="1.464cm" svg:y="1.021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presentation:notes style:page-layout-name="PM0">
        <draw:page-thumbnail presentation:style-name="Vergleich-title" draw:layer="backgroundobjects" svg:width="0.001cm" svg:height="0.001cm" svg:x="0cm" svg:y="2.257cm" presentation:class="page"/>
        <draw:frame presentation:style-name="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Nur_20_Titel" style:display-name="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8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9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</text:span><text:span text:style-name="MT5">a</text:span><text:span text:style-name="MT5">s</text:span><text:span text:style-name="MT5">t</text:span><text:span text:style-name="MT5">e</text:span><text:span text:style-name="MT5">r</text:span><text:span text:style-name="MT5">t</text:span><text:span text:style-name="MT5">i</text:span><text:span text:style-name="MT5">t</text:span><text:span text:style-name="MT5">e</text:span><text:span text:style-name="MT5">l</text:span><text:span text:style-name="MT5">f</text:span><text:span text:style-name="MT5">o</text:span><text:span text:style-name="MT5">r</text:span><text:span text:style-name="MT5">m</text:span><text:span text:style-name="MT5">a</text:span><text:span text:style-name="MT5">t</text:span><text:span text:style-name="MT5"> </text:span><text:span text:style-name="MT5">b</text:span><text:span text:style-name="MT5">e</text:span><text:span text:style-name="MT5">a</text:span><text:span text:style-name="MT5">r</text:span><text:span text:style-name="MT5">b</text:span><text:span text:style-name="MT5">e</text:span><text:span text:style-name="MT5">i</text:span><text:span text:style-name="MT5">t</text:span><text:span text:style-name="MT5">e</text:span><text:span text:style-name="MT5">n</text:span></text:p>
        </draw:text-box>
      </draw:frame>
      <draw:frame presentation:style-name="Nur_20_Titel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Nur_20_Titel-title" draw:layer="backgroundobjects" svg:width="0.001cm" svg:height="0.001cm" svg:x="0cm" svg:y="2.257cm" presentation:class="page"/>
        <draw:frame presentation:style-name="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4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" style:display-name="1_Titel und Inhalt_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0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1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42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</text:span><text:span text:style-name="MT7">a</text:span><text:span text:style-name="MT7">s</text:span><text:span text:style-name="MT7">t</text:span><text:span text:style-name="MT7">e</text:span><text:span text:style-name="MT7">r</text:span><text:span text:style-name="MT7">t</text:span><text:span text:style-name="MT7">i</text:span><text:span text:style-name="MT7">t</text:span><text:span text:style-name="MT7">e</text:span><text:span text:style-name="MT7">l</text:span><text:span text:style-name="MT7">f</text:span><text:span text:style-name="MT7">o</text:span><text:span text:style-name="MT7">r</text:span><text:span text:style-name="MT7">m</text:span><text:span text:style-name="MT7">a</text:span><text:span text:style-name="MT7">t</text:span><text:span text:style-name="MT7"> </text:span><text:span text:style-name="MT7">b</text:span><text:span text:style-name="MT7">e</text:span><text:span text:style-name="MT7">a</text:span><text:span text:style-name="MT7">r</text:span><text:span text:style-name="MT7">b</text:span><text:span text:style-name="MT7">e</text:span><text:span text:style-name="MT7">i</text:span><text:span text:style-name="MT7">t</text:span><text:span text:style-name="MT7">e</text:span><text:span text:style-name="MT7">n</text:span></text:p>
        </draw:text-box>
      </draw:frame>
      <draw:frame draw:name="Inhaltsplatzhalter 5" presentation:style-name="_31__5f_Titel_20_und_20_Inhalt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_5f_-title" draw:layer="backgroundobjects" svg:width="0.001cm" svg:height="0.001cm" svg:x="0cm" svg:y="2.257cm" presentation:class="page"/>
        <draw:frame presentation:style-name="_31__5f_Titel_20_und_20_Inhalt_5f_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" style:display-name="1_Titelfolie_TUD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2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3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5" draw:text-style-name="MP11" draw:layer="backgroundobjects" svg:width="30.479cm" svg:height="3.18cm" svg:x="1.693cm" svg:y="0.76cm" presentation:class="title">
        <draw:text-box>
          <text:p><text:span text:style-name="MT4">C</text:span><text:span text:style-name="MT4">l</text:span><text:span text:style-name="MT4">i</text:span><text:span text:style-name="MT4">c</text:span><text:span text:style-name="MT4">k</text:span><text:span text:style-name="MT4"> </text:span><text:span text:style-name="MT4">t</text:span><text:span text:style-name="MT4">o</text:span><text:span text:style-name="MT4"> </text:span><text:span text:style-name="MT4">e</text:span><text:span text:style-name="MT4">d</text:span><text:span text:style-name="MT4">i</text:span><text:span text:style-name="MT4">t</text:span><text:span text:style-name="MT4"> </text:span><text:span text:style-name="MT4">t</text:span><text:span text:style-name="MT4">h</text:span><text:span text:style-name="MT4">e</text:span><text:span text:style-name="MT4"> </text:span><text:span text:style-name="MT4">t</text:span><text:span text:style-name="MT4">i</text:span><text:span text:style-name="MT4">t</text:span><text:span text:style-name="MT4">l</text:span><text:span text:style-name="MT4">e</text:span><text:span text:style-name="MT4"> </text:span><text:span text:style-name="MT4">t</text:span><text:span text:style-name="MT4">e</text:span><text:span text:style-name="MT4">x</text:span><text:span text:style-name="MT4">t</text:span><text:span text:style-name="MT4"> </text:span><text:span text:style-name="MT4">f</text:span><text:span text:style-name="MT4">o</text:span><text:span text:style-name="MT4">r</text:span><text:span text:style-name="MT4">m</text:span><text:span text:style-name="MT4">a</text:span><text:span text:style-name="MT4">t</text:span></text:p>
        </draw:text-box>
      </draw:frame>
      <draw:frame presentation:style-name="_31__5f_Titelfolie_5f_TUD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-title" draw:layer="backgroundobjects" svg:width="19.798cm" svg:height="11.136cm" svg:x="0.6cm" svg:y="2.257cm" presentation:class="page"/>
        <draw:frame presentation:style-name="_31__5f_Titelfolie_5f_TUD_5f_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" style:display-name="1_Titelfolie_TUD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8" draw:text-style-name="MP11" draw:layer="backgroundobjects" svg:width="30.479cm" svg:height="3.18cm" svg:x="1.693cm" svg:y="0.76cm" presentation:class="title">
        <draw:text-box>
          <text:p><text:span text:style-name="MT4">C</text:span><text:span text:style-name="MT4">l</text:span><text:span text:style-name="MT4">i</text:span><text:span text:style-name="MT4">c</text:span><text:span text:style-name="MT4">k</text:span><text:span text:style-name="MT4"> </text:span><text:span text:style-name="MT4">t</text:span><text:span text:style-name="MT4">o</text:span><text:span text:style-name="MT4"> </text:span><text:span text:style-name="MT4">e</text:span><text:span text:style-name="MT4">d</text:span><text:span text:style-name="MT4">i</text:span><text:span text:style-name="MT4">t</text:span><text:span text:style-name="MT4"> </text:span><text:span text:style-name="MT4">t</text:span><text:span text:style-name="MT4">h</text:span><text:span text:style-name="MT4">e</text:span><text:span text:style-name="MT4"> </text:span><text:span text:style-name="MT4">t</text:span><text:span text:style-name="MT4">i</text:span><text:span text:style-name="MT4">t</text:span><text:span text:style-name="MT4">l</text:span><text:span text:style-name="MT4">e</text:span><text:span text:style-name="MT4"> </text:span><text:span text:style-name="MT4">t</text:span><text:span text:style-name="MT4">e</text:span><text:span text:style-name="MT4">x</text:span><text:span text:style-name="MT4">t</text:span><text:span text:style-name="MT4"> </text:span><text:span text:style-name="MT4">f</text:span><text:span text:style-name="MT4">o</text:span><text:span text:style-name="MT4">r</text:span><text:span text:style-name="MT4">m</text:span><text:span text:style-name="MT4">a</text:span><text:span text:style-name="MT4">t</text:span></text:p>
        </draw:text-box>
      </draw:frame>
      <draw:frame presentation:style-name="_31__5f_Titelfolie_5f_TUD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_5f_-title" draw:layer="backgroundobjects" svg:width="19.798cm" svg:height="11.136cm" svg:x="0.6cm" svg:y="2.257cm" presentation:class="page"/>
        <draw:frame presentation:style-name="_31__5f_Titelfolie_5f_TUD_5f__5f_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_5f_" style:display-name="1_Titelfolie_TUD_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7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51" draw:text-style-name="MP11" draw:layer="backgroundobjects" svg:width="30.479cm" svg:height="3.18cm" svg:x="1.693cm" svg:y="0.76cm" presentation:class="title">
        <draw:text-box>
          <text:p><text:span text:style-name="MT4">C</text:span><text:span text:style-name="MT4">l</text:span><text:span text:style-name="MT4">i</text:span><text:span text:style-name="MT4">c</text:span><text:span text:style-name="MT4">k</text:span><text:span text:style-name="MT4"> </text:span><text:span text:style-name="MT4">t</text:span><text:span text:style-name="MT4">o</text:span><text:span text:style-name="MT4"> </text:span><text:span text:style-name="MT4">e</text:span><text:span text:style-name="MT4">d</text:span><text:span text:style-name="MT4">i</text:span><text:span text:style-name="MT4">t</text:span><text:span text:style-name="MT4"> </text:span><text:span text:style-name="MT4">t</text:span><text:span text:style-name="MT4">h</text:span><text:span text:style-name="MT4">e</text:span><text:span text:style-name="MT4"> </text:span><text:span text:style-name="MT4">t</text:span><text:span text:style-name="MT4">i</text:span><text:span text:style-name="MT4">t</text:span><text:span text:style-name="MT4">l</text:span><text:span text:style-name="MT4">e</text:span><text:span text:style-name="MT4"> </text:span><text:span text:style-name="MT4">t</text:span><text:span text:style-name="MT4">e</text:span><text:span text:style-name="MT4">x</text:span><text:span text:style-name="MT4">t</text:span><text:span text:style-name="MT4"> </text:span><text:span text:style-name="MT4">f</text:span><text:span text:style-name="MT4">o</text:span><text:span text:style-name="MT4">r</text:span><text:span text:style-name="MT4">m</text:span><text:span text:style-name="MT4">a</text:span><text:span text:style-name="MT4">t</text:span></text:p>
        </draw:text-box>
      </draw:frame>
      <draw:frame presentation:style-name="_31__5f_Titelfolie_5f_TUD_5f_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_5f__5f_-title" draw:layer="backgroundobjects" svg:width="19.798cm" svg:height="11.136cm" svg:x="0.6cm" svg:y="2.257cm" presentation:class="page"/>
        <draw:frame presentation:style-name="_31__5f_Titelfolie_5f_TUD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_5f_" style:display-name="1_Titel und Inhalt__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4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5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</text:span><text:span text:style-name="MT7">a</text:span><text:span text:style-name="MT7">s</text:span><text:span text:style-name="MT7">t</text:span><text:span text:style-name="MT7">e</text:span><text:span text:style-name="MT7">r</text:span><text:span text:style-name="MT7">t</text:span><text:span text:style-name="MT7">i</text:span><text:span text:style-name="MT7">t</text:span><text:span text:style-name="MT7">e</text:span><text:span text:style-name="MT7">l</text:span><text:span text:style-name="MT7">f</text:span><text:span text:style-name="MT7">o</text:span><text:span text:style-name="MT7">r</text:span><text:span text:style-name="MT7">m</text:span><text:span text:style-name="MT7">a</text:span><text:span text:style-name="MT7">t</text:span><text:span text:style-name="MT7"> </text:span><text:span text:style-name="MT7">b</text:span><text:span text:style-name="MT7">e</text:span><text:span text:style-name="MT7">a</text:span><text:span text:style-name="MT7">r</text:span><text:span text:style-name="MT7">b</text:span><text:span text:style-name="MT7">e</text:span><text:span text:style-name="MT7">i</text:span><text:span text:style-name="MT7">t</text:span><text:span text:style-name="MT7">e</text:span><text:span text:style-name="MT7">n</text:span></text:p>
        </draw:text-box>
      </draw:frame>
      <draw:frame draw:name="Inhaltsplatzhalter 5" presentation:style-name="_31__5f_Titel_20_und_20_Inhalt_5f_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_5f__5f_-title" draw:layer="backgroundobjects" svg:width="0.001cm" svg:height="0.001cm" svg:x="0cm" svg:y="2.257cm" presentation:class="page"/>
        <draw:frame presentation:style-name="_31__5f_Titel_20_und_20_Inhalt_5f__5f_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initial-creator>Thomas Burghardt</meta:initial-creator>
    <meta:editing-cycles>95</meta:editing-cycles>
    <dc:date>2025-06-01T15:20:25.782552081</dc:date>
    <meta:editing-duration>PT3H9M28S</meta:editing-duration>
    <meta:generator>LibreOffice/25.2.3.2$Linux_X86_64 LibreOffice_project/520$Build-2</meta:generator>
    <meta:document-statistic meta:object-count="462"/>
    <meta:user-defined meta:name="AppVersion">16.0000</meta:user-defined>
    <meta:user-defined meta:name="ContentTypeId">0x0101003BEE476C9DF2F248B265B4A3C7AC3448</meta:user-defined>
    <meta:user-defined meta:name="PresentationFormat">Breitbild</meta:user-defined>
    <meta:user-defined meta:name="Slides" meta:value-type="float">4</meta:user-defined>
    <meta:user-defined meta:name="_dlc_DocIdItemGuid" meta:value-type="string">54c7a53d-68c3-40a2-85ba-83116552e96d</meta:user-defined>
  </office:meta>
</office:document-meta>
</file>