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TablePreview1.svm" manifest:media-type=""/>
  <manifest:file-entry manifest:full-path="Pictures/1000000100000678000004041B1A123D.png" manifest:media-type="image/png"/>
  <manifest:file-entry manifest:full-path="Pictures/10000001000006AD00000406012D9879.png" manifest:media-type="image/png"/>
  <manifest:file-entry manifest:full-path="Pictures/100000010000069A0000040456DC0B08.png" manifest:media-type="image/png"/>
  <manifest:file-entry manifest:full-path="Pictures/10000001000001C0000001A79CC61F31.png" manifest:media-type="image/png"/>
  <manifest:file-entry manifest:full-path="Pictures/10000001000001B5000000B76A386787.png" manifest:media-type="image/png"/>
  <manifest:file-entry manifest:full-path="Pictures/100000000000016400000091BF668B83.png" manifest:media-type="image/png"/>
  <manifest:file-entry manifest:full-path="Pictures/10000000000001850000007395F810A8.png" manifest:media-type="image/png"/>
  <manifest:file-entry manifest:full-path="Pictures/10000000000004380000043804F1BC72.jpg" manifest:media-type="image/jpeg"/>
  <manifest:file-entry manifest:full-path="Pictures/10000001000000C60000010B66A74494.png" manifest:media-type="image/png"/>
  <manifest:file-entry manifest:full-path="Pictures/10000000000002D400000127F398405F.png" manifest:media-type="image/png"/>
  <manifest:file-entry manifest:full-path="Pictures/100000010000093A0000068B00A8D341.tif" manifest:media-type="image/tiff"/>
  <manifest:file-entry manifest:full-path="Pictures/100000010000067800000406B26448D3.png" manifest:media-type="image/png"/>
  <manifest:file-entry manifest:full-path="Pictures/10000001000001BD000001B81266264C.png" manifest:media-type="image/png"/>
  <manifest:file-entry manifest:full-path="Pictures/10000001000000C80000012C591998A2.gif" manifest:media-type="image/gif"/>
  <manifest:file-entry manifest:full-path="Pictures/10000001000006780000040499F6F412.png" manifest:media-type="image/png"/>
  <manifest:file-entry manifest:full-path="Pictures/1000000000000292000000A90F74735F.jpg" manifest:media-type="image/jpeg"/>
  <manifest:file-entry manifest:full-path="Pictures/10000001000002C3000002C30CA8D5FD.png" manifest:media-type="image/png"/>
  <manifest:file-entry manifest:full-path="Pictures/100197FE0000D3AB0000D3ABE56ED348.svg" manifest:media-type="image/svg+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/>
    <style:font-face style:name="Open Sans1" svg:font-family="'Open Sans'" style:font-family-generic="swiss" style:font-pitch="variable"/>
    <style:font-face style:name="Open Sans2" svg:font-family="'Open Sans'" style:font-family-generic="modern" style:font-pitch="fixed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loext:fill-use-slide-background="false" draw:textarea-horizontal-align="left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loext:decorative="false"/>
    </style:style>
    <style:style style:name="gr2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 style:list-style-name="L2">
      <style:graphic-properties draw:stroke="none" svg:stroke-width="0cm" draw:fill="solid" draw:fill-color="#ffffff" draw:textarea-horizontal-align="justify" draw:textarea-vertical-align="top" draw:auto-grow-height="false" draw:fit-to-size="false" style:shrink-to-fit="false" fo:min-height="6.59cm" fo:min-width="17.757cm" fo:padding-top="0cm" fo:padding-bottom="0cm" fo:padding-left="0cm" fo:padding-right="0cm" fo:wrap-option="wrap" style:writing-mode="lr-tb" loext:decorative="false">
        <loext:fill-complex-color loext:theme-type="light1" loext:color-type="theme"/>
      </style:graphic-properties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style:writing-mode="lr-tb"/>
    </style:style>
    <style:style style:name="gr6" style:family="graphic" style:parent-style-name="standard">
      <style:graphic-properties draw:stroke="none" draw:fill="none" fo:min-height="0.395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11.815cm" loext:decorative="false"/>
      <style:paragraph-properties style:writing-mode="lr-tb"/>
    </style:style>
    <style:style style:name="gr8" style:family="graphic" style:parent-style-name="standard">
      <style:graphic-properties draw:stroke="none" draw:fill="solid" draw:fill-color="#ff0000" draw:opacity="30%" draw:textarea-horizontal-align="justify" draw:textarea-vertical-align="middle" draw:auto-grow-height="false" fo:min-height="2.221cm" fo:min-width="14.105cm" draw:shadow-opacity="30%" loext:decorative="false"/>
    </style:style>
    <style:style style:name="gr9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2.619cm, 0cm, 0cm)" draw:image-opacity="100%" style:mirror="none" loext:decorative="false"/>
    </style:style>
    <style:style style:name="gr10" style:family="graphic" style:parent-style-name="standard">
      <style:graphic-properties draw:stroke="none" draw:fill="solid" draw:fill-color="#ff0000" draw:opacity="50%" draw:textarea-horizontal-align="justify" draw:textarea-vertical-align="middle" draw:auto-grow-height="false" fo:min-height="8.005cm" fo:min-width="2.675cm" draw:shadow-opacity="50%" style:writing-mode="lr-tb" loext:decorative="false"/>
      <style:paragraph-properties style:writing-mode="lr-tb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in-height="0.712cm" loext:decorative="false"/>
      <style:paragraph-properties style:writing-mode="lr-tb"/>
    </style:style>
    <style:style style:name="gr12" style:family="graphic" style:parent-style-name="standard">
      <style:graphic-properties draw:stroke="none" draw:fill="solid" draw:fill-color="#81d41a" draw:opacity="30%" draw:textarea-horizontal-align="justify" draw:textarea-vertical-align="middle" draw:auto-grow-height="false" fo:min-height="9.91cm" fo:min-width="4.102cm" draw:shadow-opacity="30%" loext:decorative="false"/>
    </style:style>
    <style:style style:name="gr13" style:family="graphic" style:parent-style-name="objectwithoutfill">
      <style:graphic-properties svg:stroke-width="0.102cm" svg:stroke-color="#ff0000" draw:marker-start-width="0.352cm" draw:marker-end-width="0.352cm" draw:fill="none" draw:textarea-vertical-align="middle" fo:padding-top="0.175cm" fo:padding-bottom="0.175cm" fo:padding-left="0.3cm" fo:padding-right="0.3cm" loext:decorative="false"/>
    </style:style>
    <style:style style:name="gr14" style:family="graphic" style:parent-style-name="standard">
      <style:graphic-properties draw:stroke="none" svg:stroke-color="#000000" draw:fill="none" draw:fill-color="#ffffff" draw:auto-grow-height="true" draw:auto-grow-width="false" fo:min-height="1.02cm" loext:decorative="false"/>
      <style:paragraph-properties style:writing-mode="lr-tb"/>
    </style:style>
    <style:style style:name="gr15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6" style:family="graphic" style:parent-style-name="standard">
      <style:graphic-properties draw:stroke="none" draw:fill="solid" draw:fill-color="#ff0000" draw:opacity="20%" draw:textarea-horizontal-align="justify" draw:textarea-vertical-align="middle" draw:auto-grow-height="false" fo:min-height="11.815cm" fo:min-width="5.215cm" draw:shadow-opacity="20%" loext:decorative="false"/>
    </style:style>
    <style:style style:name="gr17" style:family="graphic" style:parent-style-name="standard">
      <style:graphic-properties loext:decorative="false"/>
    </style:style>
    <style:style style:name="gr18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1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gr2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pr1" style:family="presentation" style:parent-style-name="_31__5f_Titelfolie_5f_TUD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_31__5f_Titelfolie_5f_TUD-title">
      <style:graphic-properties draw:auto-grow-height="true" fo:min-height="3.18cm" loext:decorative="false"/>
      <style:paragraph-properties style:writing-mode="lr-tb"/>
    </style:style>
    <style:style style:name="pr3" style:family="presentation" style:parent-style-name="_31__5f_Titelfolie_5f_TUD-outline1">
      <style:graphic-properties fo:min-height="10.798cm" loext:decorative="false"/>
      <style:paragraph-properties style:writing-mode="lr-tb"/>
    </style:style>
    <style:style style:name="pr4" style:family="presentation" style:parent-style-name="_31__5f_Titelfolie_5f_TUD-title">
      <style:graphic-properties fo:min-height="3.18cm" loext:decorative="false"/>
      <style:paragraph-properties style:writing-mode="lr-tb"/>
    </style:style>
    <style:style style:name="pr5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6" style:family="presentation" style:parent-style-name="_31__5f_Titelfolie_5f_TUD_5f_-title">
      <style:graphic-properties fo:min-height="3.18cm" loext:decorative="false"/>
      <style:paragraph-properties style:writing-mode="lr-tb"/>
    </style:style>
    <style:style style:name="pr7" style:family="presentation" style:parent-style-name="_31__5f_Titelfolie_5f_TUD_5f_-notes">
      <style:graphic-properties draw:fill-color="#ffffff" draw:auto-grow-height="false" fo:min-height="13.365cm" loext:decorative="false"/>
      <style:paragraph-properties style:writing-mode="lr-tb"/>
    </style:style>
    <style:style style:name="pr8" style:family="presentation" style:parent-style-name="_31__5f_Titel_20_und_20_Inhalt-title">
      <style:graphic-properties draw:auto-grow-height="true" fo:min-height="2.255cm" loext:decorative="false"/>
      <style:paragraph-properties style:writing-mode="lr-tb"/>
    </style:style>
    <style:style style:name="pr9" style:family="presentation" style:parent-style-name="_31__5f_Titel_20_und_20_Inhalt-outline1">
      <style:graphic-properties fo:min-height="10.798cm" loext:decorative="false"/>
      <style:paragraph-properties style:writing-mode="lr-tb"/>
    </style:style>
    <style:style style:name="pr10" style:family="presentation" style:parent-style-name="_31__5f_Titel_20_und_20_Inhalt-notes">
      <style:graphic-properties draw:fill-color="#ffffff" draw:auto-grow-height="false" fo:min-height="13.365cm" loext:decorative="false"/>
      <style:paragraph-properties style:writing-mode="lr-tb"/>
    </style:style>
    <style:style style:name="pr11" style:family="presentation" style:parent-style-name="_31__5f_Titelfolie_5f_TUD-title" style:list-style-name="L1">
      <style:graphic-properties fo:min-height="3.18cm" loext:decorative="false"/>
      <style:paragraph-properties style:writing-mode="lr-tb"/>
    </style:style>
    <style:style style:name="pr12" style:family="presentation" style:parent-style-name="_31__5f_Titelfolie_5f_TUD_5f__5f_-title">
      <style:graphic-properties fo:min-height="3.18cm" loext:decorative="false"/>
      <style:paragraph-properties style:writing-mode="lr-tb"/>
    </style:style>
    <style:style style:name="pr13" style:family="presentation" style:parent-style-name="_31__5f_Titelfolie_5f_TUD_5f__5f_-notes">
      <style:graphic-properties draw:fill-color="#ffffff" draw:auto-grow-height="false" fo:min-height="13.365cm" loext:decorative="false"/>
      <style:paragraph-properties style:writing-mode="lr-tb"/>
    </style:style>
    <style:style style:name="pr14" style:family="presentation" style:parent-style-name="_31__5f_Titel_20_und_20_Inhalt-outline1">
      <style:graphic-properties fo:min-height="11.554cm" loext:decorative="false"/>
      <style:paragraph-properties style:writing-mode="lr-tb"/>
    </style:style>
    <style:style style:name="pr15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16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7" style:family="presentation" style:parent-style-name="_31__5f_Titelfolie_5f_TUD_5f__5f_-title" style:list-style-name="L1">
      <style:graphic-properties fo:min-height="3.18cm" loext:decorative="false"/>
      <style:paragraph-properties style:writing-mode="lr-tb"/>
    </style:style>
    <style:style style:name="pr18" style:family="presentation" style:parent-style-name="_31__5f_Titelfolie_5f_TUD_5f_-title" style:list-style-name="L1">
      <style:graphic-properties fo:min-height="3.18cm" loext:decorative="false"/>
      <style:paragraph-properties style:writing-mode="lr-tb"/>
    </style:style>
    <style:style style:name="pr19" style:family="presentation" style:parent-style-name="_31__5f_Titel_20_und_20_Inhalt_5f_-title">
      <style:graphic-properties draw:auto-grow-height="true" fo:min-height="2.255cm" loext:decorative="false"/>
      <style:paragraph-properties style:writing-mode="lr-tb"/>
    </style:style>
    <style:style style:name="pr20" style:family="presentation" style:parent-style-name="_31__5f_Titel_20_und_20_Inhalt_5f_-outline1">
      <style:graphic-properties fo:min-height="11.554cm" loext:decorative="false"/>
      <style:paragraph-properties style:writing-mode="lr-tb"/>
    </style:style>
    <style:style style:name="pr21" style:family="presentation" style:parent-style-name="_31__5f_Titel_20_und_20_Inhalt_5f_-notes">
      <style:graphic-properties draw:fill-color="#ffffff" draw:auto-grow-height="false" fo:min-height="13.365cm" loext:decorative="false"/>
      <style:paragraph-properties style:writing-mode="lr-tb"/>
    </style:style>
    <style:style style:name="pr22" style:family="presentation" style:parent-style-name="_31__5f_Titelfolie_5f_TUD_5f__5f__5f_-title">
      <style:graphic-properties fo:min-height="3.18cm" loext:decorative="false"/>
      <style:paragraph-properties style:writing-mode="lr-tb"/>
    </style:style>
    <style:style style:name="pr23" style:family="presentation" style:parent-style-name="_31__5f_Titelfolie_5f_TUD_5f__5f__5f_-notes">
      <style:graphic-properties draw:fill-color="#ffffff" draw:auto-grow-height="false" fo:min-height="13.365cm" loext:decorative="false"/>
      <style:paragraph-properties style:writing-mode="lr-tb"/>
    </style:style>
    <style:style style:name="pr24" style:family="presentation" style:parent-style-name="_31__5f_Titel_20_und_20_Inhalt-title">
      <style:graphic-properties fo:min-height="3.18cm" loext:decorative="false"/>
      <style:paragraph-properties style:writing-mode="lr-tb"/>
    </style:style>
    <style:style style:name="pr25" style:family="presentation" style:parent-style-name="_31__5f_Titelfolie_5f_TUD_5f_-outline1">
      <style:graphic-properties fo:min-height="10.798cm" loext:decorative="false"/>
      <style:paragraph-properties style:writing-mode="lr-tb"/>
    </style:style>
    <style:style style:name="pr26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pr27" style:family="presentation" style:parent-style-name="Zwei_20_Inhalte-notes">
      <style:graphic-properties draw:fill-color="#ffffff" draw:auto-grow-height="false" fo:min-height="13.365cm" loext:decorative="false"/>
      <style:paragraph-properties style:writing-mode="lr-tb"/>
    </style:style>
    <style:style style:name="co1" style:family="table-column">
      <style:table-column-properties style:column-width="6.699cm" style:use-optimal-column-width="false"/>
    </style:style>
    <style:style style:name="co2" style:family="table-column">
      <style:table-column-properties style:column-width="6.706cm" style:use-optimal-column-width="false"/>
    </style:style>
    <style:style style:name="ro1" style:family="table-row">
      <style:table-row-properties style:row-height="1.444cm" style:use-optimal-row-height="false"/>
    </style:style>
    <style:style style:name="ro2" style:family="table-row">
      <style:table-row-properties style:row-height="1.445cm" style:use-optimal-row-height="false"/>
    </style:style>
    <style:style style:name="P1" style:family="paragraph">
      <loext:graphic-properties draw:fill="none"/>
      <style:paragraph-properties fo:text-align="start" style:font-independent-line-spacing="true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P2" style:family="paragraph">
      <loext:graphic-properties draw:fill="none"/>
      <style:paragraph-properties fo:text-align="start"/>
      <style:text-properties fo:font-size="18pt" fo:language="en" fo:country="US"/>
    </style:style>
    <style:style style:name="P3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4" style:family="paragraph">
      <loext:graphic-properties draw:fill="solid" draw:fill-color="#ffffff"/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6pt" fo:language="en" fo:country="US" fo:hyphenate="false"/>
    </style:style>
    <style:style style:name="P5" style:family="paragraph">
      <loext:graphic-properties draw:fill-color="#ffffff"/>
      <style:text-properties fo:language="en" fo:country="US"/>
    </style:style>
    <style:style style:name="P6" style:family="paragraph">
      <style:text-properties fo:language="en" fo:country="US"/>
    </style:style>
    <style:style style:name="P7" style:family="paragraph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P8" style:family="paragraph">
      <style:paragraph-properties fo:line-height="100%" fo:text-align="start" style:punctuation-wrap="hanging" style:writing-mode="lr-tb"/>
      <style:text-properties fo:hyphenate="false"/>
    </style:style>
    <style:style style:name="P9" style:family="paragraph">
      <style:paragraph-properties fo:line-height="100%" fo:text-align="start" style:punctuation-wrap="hanging"/>
      <style:text-properties fo:font-size="18pt" fo:language="en" fo:country="US" style:font-size-asian="18pt" style:font-size-complex="18pt" fo:hyphenate="false"/>
    </style:style>
    <style:style style:name="P10" style:family="paragraph">
      <loext:graphic-properties draw:fill="none"/>
      <style:paragraph-properties fo:text-align="center"/>
      <style:text-properties fo:language="en" fo:country="US"/>
    </style:style>
    <style:style style:name="P11" style:family="paragraph">
      <loext:graphic-properties draw:fill="none"/>
      <style:text-properties fo:font-size="10pt" fo:language="en" fo:country="US" style:font-size-asian="10pt" style:font-size-complex="10pt"/>
    </style:style>
    <style:style style:name="P12" style:family="paragraph">
      <loext:graphic-properties draw:fill="none" draw:fill-color="#ffffff"/>
      <style:text-properties fo:language="en" fo:country="US"/>
    </style:style>
    <style:style style:name="P13" style:family="paragraph">
      <loext:graphic-properties draw:fill="solid" draw:fill-color="#ff0000" draw:opacity="30%"/>
      <style:paragraph-properties fo:text-align="center"/>
      <style:text-properties fo:language="en" fo:country="US"/>
    </style:style>
    <style:style style:name="P14" style:family="paragraph">
      <style:paragraph-properties fo:line-height="100%" fo:text-align="start" style:punctuation-wrap="hanging"/>
      <style:text-properties fo:font-size="20pt" fo:language="en" fo:country="US" fo:font-weight="bold" style:font-size-asian="20pt" style:font-weight-asian="bold" style:font-size-complex="20pt" style:font-weight-complex="bold" fo:hyphenate="false"/>
    </style:style>
    <style:style style:name="P15" style:family="paragraph">
      <loext:graphic-properties draw:fill="solid" draw:fill-color="#ff0000" draw:opacity="50%"/>
      <style:paragraph-properties fo:text-align="center" style:writing-mode="lr-tb"/>
      <style:text-properties fo:language="en" fo:country="US"/>
    </style:style>
    <style:style style:name="P16" style:family="paragraph">
      <loext:graphic-properties draw:fill="none" draw:fill-color="#ffffff"/>
      <style:text-properties fo:font-size="18pt" fo:language="en" fo:country="US"/>
    </style:style>
    <style:style style:name="P17" style:family="paragraph">
      <loext:graphic-properties draw:fill="solid" draw:fill-color="#81d41a" draw:opacity="30%"/>
      <style:paragraph-properties fo:text-align="center"/>
      <style:text-properties fo:language="en" fo:country="US"/>
    </style:style>
    <style:style style:name="P18" style:family="paragraph">
      <style:text-properties fo:font-size="22pt" fo:language="en" fo:country="US" fo:font-weight="bold" style:font-size-asian="22pt" style:font-size-complex="22pt"/>
    </style:style>
    <style:style style:name="P19" style:family="paragraph">
      <loext:graphic-properties draw:fill="solid" draw:fill-color="#ff0000" draw:opacity="20%"/>
      <style:paragraph-properties fo:text-align="center"/>
      <style:text-properties fo:language="en" fo:country="US"/>
    </style:style>
    <style:style style:name="P20" style:family="paragraph">
      <style:text-properties fo:font-weight="bold"/>
    </style:style>
    <style:style style:name="P21" style:family="paragraph">
      <style:text-properties fo:font-size="22pt" fo:font-weight="bold" style:font-size-asian="22pt" style:font-size-complex="22pt"/>
    </style:style>
    <style:style style:name="P22" style:family="paragraph">
      <loext:graphic-properties draw:fill-color="#ffffff"/>
    </style:style>
    <style:style style:name="P23" style:family="paragraph">
      <style:text-properties fo:font-size="22pt" fo:language="en" fo:country="US" style:font-size-asian="22pt" style:font-size-complex="22pt"/>
    </style:style>
    <style:style style:name="P24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5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24pt" fo:language="en" fo:country="US" fo:hyphenate="false"/>
    </style:style>
    <style:style style:name="P2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18pt" fo:language="en" fo:country="US" fo:hyphenate="false"/>
    </style:style>
    <style:style style:name="P27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18pt" fo:language="en" fo:country="US" fo:hyphenate="false"/>
    </style:style>
    <style:style style:name="T1" style:family="text">
      <style:text-properties fo:font-variant="normal" fo:text-transform="none" fo:color="#555a5b" loext:opacity="100%" style:text-outline="false" style:text-line-through-style="none" style:text-line-through-type="none" style:text-position="0% 100%" style:font-name="Open Sans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>
        <loext:char-complex-color loext:theme-type="light2" loext:color-type="theme">
          <loext:transformation loext:type="lummod" loext:value="7500"/>
        </loext:char-complex-color>
      </style:text-properties>
    </style:style>
    <style:style style:name="T2" style:family="text">
      <style:text-properties fo:font-variant="normal" fo:text-transform="none" fo:color="#51b02f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3" style:family="text">
      <style:text-properties fo:font-variant="normal" fo:text-transform="none" fo:color="#064569" loext:opacity="100%" style:text-outline="false" style:text-line-through-style="none" style:text-line-through-type="none" style:text-position="0% 100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4" style:family="text">
      <style:text-properties fo:font-variant="normal" fo:text-transform="none" fo:color="#064569" loext:opacity="100%" style:text-outline="false" style:text-line-through-style="none" style:text-line-through-type="none" style:text-position="super 58%" style:font-name="Barlow" fo:font-size="20pt" fo:letter-spacing="normal" fo:language="en" fo:country="US" fo:font-style="normal" style:text-underline-style="none" fo:font-weight="bold" fo:background-color="transparent" style:font-size-asian="20pt" style:font-style-asian="normal" style:font-weight-asian="bold" style:font-size-complex="20pt" style:font-style-complex="normal" style:font-weight-complex="bold"/>
    </style:style>
    <style:style style:name="T5" style:family="text">
      <style:text-properties fo:language="en" fo:country="US"/>
    </style:style>
    <style:style style:name="T6" style:family="text">
      <style:text-properties fo:font-size="24pt" fo:language="en" fo:country="US" style:font-size-asian="24pt" style:font-size-complex="24pt"/>
    </style:style>
    <style:style style:name="T7" style:family="text">
      <style:text-properties fo:font-size="22pt" fo:language="en" fo:country="US" style:font-size-asian="22pt" style:font-size-complex="22pt"/>
    </style:style>
    <style:style style:name="T8" style:family="text">
      <style:text-properties fo:font-size="10pt" fo:language="en" fo:country="US" style:font-size-asian="10pt" style:font-size-complex="10pt"/>
    </style:style>
    <style:style style:name="T9" style:family="text">
      <style:text-properties fo:font-size="24pt" fo:language="en" fo:country="US" fo:font-weight="bold" style:font-size-asian="24pt" style:font-weight-asian="bold" style:font-size-complex="24pt" style:font-weight-complex="bold"/>
    </style:style>
    <style:style style:name="T10" style:family="text">
      <style:text-properties fo:font-size="22pt" fo:language="en" fo:country="US" fo:font-weight="bold" style:font-size-asian="22pt" style:font-weight-asian="bold" style:font-size-complex="22pt" style:font-weight-complex="bold"/>
    </style:style>
    <style:style style:name="T11" style:family="text">
      <style:text-properties fo:font-size="18pt" fo:language="en" fo:country="US"/>
    </style:style>
    <style:style style:name="T12" style:family="text">
      <style:text-properties fo:font-size="22pt" fo:language="en" fo:country="US" fo:font-weight="bold" style:font-size-asian="22pt" style:font-size-complex="22pt"/>
    </style:style>
    <style:style style:name="T13" style:family="text">
      <style:text-properties fo:font-size="22pt" style:font-size-asian="22pt" style:font-size-complex="22pt"/>
    </style:style>
    <style:style style:name="T14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T1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bold" fo:background-color="transparent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T1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Barlow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>
        <loext:char-complex-color loext:theme-type="dark1" loext:color-type="theme"/>
      </style:text-properties>
    </style:style>
    <style:style style:name="T1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8pt" fo:letter-spacing="normal" fo:language="en" fo:country="U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555a5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00305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_31__5f_Titelfolie_5f_TUD" presentation:presentation-page-layout-name="AL1T0">
        <office:forms form:automatic-focus="false" form:apply-design-mode="false"/>
        <draw:custom-shape draw:name="Textfeld 1" draw:style-name="gr1" draw:text-style-name="P1" draw:layer="layout" svg:width="0.512cm" svg:height="1.025cm" svg:x="9.592cm" svg:y="3.405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4" draw:style-name="gr2" draw:text-style-name="P2" draw:layer="layout" svg:width="8.36cm" svg:height="3.404cm" svg:x="1.929cm" svg:y="2.346cm">
          <draw:image xlink:href="Pictures/10000000000002D400000127F398405F.png" xlink:type="simple" xlink:show="embed" xlink:actuate="onLoad" draw:mime-type="image/png">
            <text:p/>
          </draw:image>
        </draw:frame>
        <draw:frame draw:name="Grafik 7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custom-shape draw:name="Textplatzhalter 2" draw:style-name="gr3" draw:text-style-name="P4" draw:layer="layout" svg:width="17.756cm" svg:height="6.589cm" svg:x="1.929cm" svg:y="6.054cm">
          <text:p text:style-name="P3"><text:span text:style-name="T1">CENTER FOR SCALABLE DATA ANALYTICS AND ARTIFICIAL INTELLIGENCE</text:span></text:p>
          <text:p text:style-name="P3"><text:span text:style-name="T1"/></text:p>
          <text:p text:style-name="P3"><text:span text:style-name="T2">TOPIC: </text:span><text:span text:style-name="T3">Ovulation Prediction with Machine Learning</text:span></text:p>
          <text:p text:style-name="P3"><text:span text:style-name="T2">SPEAKER: </text:span><text:span text:style-name="T3">Alexander Blank</text:span></text:p>
          <text:p text:style-name="P3"><text:span text:style-name="T3"/></text:p>
          <text:p text:style-name="P3"><text:span text:style-name="T3">June 2</text:span><text:span text:style-name="T4">nd </text:span><text:span text:style-name="T3">2025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Grafik 5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frame draw:name="Grafik 10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6" draw:layer="layout" svg:width="30.479cm" svg:height="3.18cm" svg:x="1.693cm" svg:y="0.76cm" presentation:class="title">
          <draw:text-box>
            <text:p><text:span text:style-name="T5">Introduction and Motivation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placeholder="true">
          <draw:text-box/>
        </draw:frame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_31__5f_Titelfolie_5f_TUD" presentation:presentation-page-layout-name="AL3T19">
        <office:forms form:automatic-focus="false" form:apply-design-mode="false"/>
        <draw:frame presentation:style-name="pr4" draw:text-style-name="P7" draw:layer="layout" svg:width="30.479cm" svg:height="3.18cm" svg:x="1.693cm" svg:y="7.62cm" presentation:class="title" presentation:user-transformed="true">
          <draw:text-box>
            <text:p><text:span text:style-name="T6">Menstrual Cycle Basics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_31__5f_Titelfolie_5f_TUD" presentation:presentation-page-layout-name="AL2T1">
        <office:forms form:automatic-focus="false" form:apply-design-mode="false"/>
        <draw:frame presentation:style-name="pr5" draw:text-style-name="P9" draw:layer="layout" svg:width="30.479cm" svg:height="3.18cm" svg:x="1.693cm" svg:y="0.76cm" presentation:class="title" presentation:user-transformed="true">
          <draw:text-box>
            <text:p text:style-name="P8"><text:span text:style-name="T7">Menstrual Cycle Basics</text:span></text:p>
          </draw:text-box>
        </draw:frame>
        <draw:frame draw:style-name="gr5" draw:text-style-name="P10" draw:layer="layout" svg:width="15.262cm" svg:height="15.262cm" svg:x="11.277cm" svg:y="1.248cm" presentation:class="graphic" presentation:user-transformed="true">
          <draw:image xlink:href="Pictures/100197FE0000D3AB0000D3ABE56ED348.svg" xlink:type="simple" xlink:show="embed" xlink:actuate="onLoad" draw:mime-type="image/svg+xml">
            <text:p/>
          </draw:image>
          <draw:image xlink:href="Pictures/10000001000002C3000002C30CA8D5FD.png" xlink:type="simple" xlink:show="embed" xlink:actuate="onLoad" draw:mime-type="image/png"/>
        </draw:frame>
        <draw:frame draw:style-name="gr6" draw:text-style-name="P11" draw:layer="layout" svg:width="20.855cm" svg:height="0.645cm" svg:x="11.277cm" svg:y="16.195cm">
          <draw:text-box>
            <text:p><text:span text:style-name="T8">Isometrik, Kaldari; Begoon; Marnanel, CC BY-SA 3.0 &lt;https://creativecommons.org/licenses/by-sa/3.0&gt;, via Wikimedia Commons</text:span></text:p>
          </draw:text-box>
        </draw:frame>
        <draw:frame draw:style-name="gr7" draw:text-style-name="P12" draw:layer="layout" svg:width="10.795cm" svg:height="12.065cm" svg:x="1.27cm" svg:y="3.81cm">
          <draw:text-box>
            <text:list text:style-name="L1">
              <text:list-item>
                <text:p><text:span text:style-name="T5">2 to 3 phases depending on literature</text:span></text:p>
                <text:list>
                  <text:list-item>
                    <text:p><text:span text:style-name="T5">Menses (menstruation)</text:span></text:p>
                  </text:list-item>
                  <text:list-item>
                    <text:p><text:span text:style-name="T5">Follicular phase</text:span></text:p>
                  </text:list-item>
                  <text:list-item>
                    <text:p><text:span text:style-name="T5">Luteal phase</text:span></text:p>
                  </text:list-item>
                </text:list>
              </text:list-item>
              <text:list-item>
                <text:p><text:span text:style-name="T5">4 days prior to one day after ovulation is fertile phase for woman</text:span></text:p>
              </text:list-item>
              <text:list-item>
                <text:p><text:span text:style-name="T5">Timings vary widely</text:span></text:p>
                <text:list>
                  <text:list-item>
                    <text:p><text:span text:style-name="T5">Cycle lengths up to 200 days</text:span></text:p>
                  </text:list-item>
                  <text:list-item>
                    <text:p><text:span text:style-name="T5">Ovulation from day 7 today 150 not uncommon</text:span></text:p>
                  </text:list-item>
                  <text:list-item>
                    <text:p><text:span text:style-name="T5">Often disregarded by literature</text:span></text:p>
                  </text:list-item>
                </text:list>
              </text:list-item>
            </text:list>
            <text:p><text:span text:style-name="T5"/></text:p>
          </draw:text-box>
        </draw:frame>
        <draw:custom-shape draw:style-name="gr8" draw:text-style-name="P13" draw:layer="layout" svg:width="14.605cm" svg:height="2.471cm" svg:x="12.065cm" svg:y="3.607cm">
          <text:p/>
          <draw:enhanced-geometry svg:viewBox="0 0 21600 21600" draw:mirror-horizontal="false" draw:mirror-vertical="false" draw:type="rectangle" draw:enhanced-path="M 0 0 L 21600 0 21600 21600 0 21600 0 0 Z N"/>
        </draw:custom-shap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_31__5f_Titelfolie_5f_TUD_5f_" presentation:presentation-page-layout-name="AL3T19">
        <office:forms form:automatic-focus="false" form:apply-design-mode="false"/>
        <draw:frame presentation:style-name="pr6" draw:text-style-name="P7" draw:layer="layout" svg:width="30.479cm" svg:height="3.18cm" svg:x="1.693cm" svg:y="7.62cm" presentation:class="title" presentation:user-transformed="true">
          <draw:text-box>
            <text:p><text:span text:style-name="T6">The Power of Data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5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_31__5f_Titel_20_und_20_Inhalt" presentation:presentation-page-layout-name="AL2T1">
        <office:forms form:automatic-focus="false" form:apply-design-mode="false"/>
        <draw:frame draw:style-name="gr9" draw:text-style-name="P10" draw:layer="layout" svg:width="10.077cm" svg:height="11.048cm" svg:x="17.863cm" svg:y="5.462cm">
          <draw:image xlink:href="Pictures/10000000000004380000043804F1BC72.jpg" xlink:type="simple" xlink:show="embed" xlink:actuate="onLoad" draw:mime-type="image/jpeg">
            <text:p/>
          </draw:image>
        </draw:frame>
        <draw:frame presentation:style-name="pr8" draw:text-style-name="P7" draw:layer="layout" svg:width="28.521cm" svg:height="2.255cm" svg:x="2.476cm" svg:y="1.033cm" presentation:class="title">
          <draw:text-box>
            <text:p><text:span text:style-name="T9">The </text:span><text:span text:style-name="T10">Data-Source</text:span></text:p>
          </draw:text-box>
        </draw:frame>
        <draw:frame presentation:style-name="pr9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Data is collected by device called “Ovularing” by VivoSensMedical</text:span></text:p>
              </text:list-item>
              <text:list-item>
                <text:p><text:span text:style-name="T5">Intravaginal temperature sensor with Bluetooth connection</text:span></text:p>
                <text:list>
                  <text:list-item>
                    <text:p><text:span text:style-name="T5">Records body core temperature every 5 minutes</text:span></text:p>
                  </text:list-item>
                </text:list>
              </text:list-item>
              <text:list-item>
                <text:p><text:span text:style-name="T5">Lifetime of up to 6 months on a battery</text:span></text:p>
                <text:list>
                  <text:list-item>
                    <text:p><text:span text:style-name="T5">Allows for long time data measurements</text:span></text:p>
                  </text:list-item>
                </text:list>
              </text:list-item>
              <text:list-item>
                <text:p><text:span text:style-name="T5">Product has been around for ~12 years</text:span></text:p>
                <text:list>
                  <text:list-item>
                    <text:p><text:span text:style-name="T5">Extensive database of temperature data</text:span></text:p>
                  </text:list-item>
                </text:list>
              </text:list-item>
              <text:list-item>
                <text:p><text:span text:style-name="T5">60.000 cycles → 350 million data points</text:span></text:p>
              </text:list-item>
              <text:list-item>
                <text:p><text:span text:style-name="T5">Context information about users</text:span></text:p>
                <text:list>
                  <text:list-item>
                    <text:p><text:span text:style-name="T5">Age, height, weight, marked events such as pregnancies, etc.</text:span></text:p>
                  </text:list-item>
                </text:list>
                <text:p><text:span text:style-name="T5"/></text:p>
              </text:list-item>
            </text:list>
          </draw:text-box>
        </draw:frame>
        <presentation:notes draw:style-name="dp2">
          <draw:page-thumbnail draw:style-name="gr4" draw:layer="layout" svg:width="0.001cm" svg:height="0.001cm" svg:x="0cm" svg:y="2.257cm" draw:page-number="6" presentation:class="page"/>
          <draw:frame presentation:style-name="pr10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_31__5f_Titelfolie_5f_TUD" presentation:presentation-page-layout-name="AL2T1">
        <office:forms form:automatic-focus="false" form:apply-design-mode="false"/>
        <draw:frame draw:style-name="gr5" draw:text-style-name="P10" draw:layer="layout" svg:width="22.86cm" svg:height="14.191cm" svg:x="3.175cm" svg:y="2.54cm" presentation:class="graphic" presentation:user-transformed="true">
          <draw:image xlink:href="Pictures/10000001000006780000040499F6F412.png" xlink:type="simple" xlink:show="embed" xlink:actuate="onLoad" draw:mime-type="image/png">
            <text:p/>
          </draw:image>
        </draw:frame>
        <draw:frame presentation:style-name="pr11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10">Menstrual Cycle Basics</text:span></text:p>
          </draw:text-box>
        </draw:frame>
        <draw:custom-shape draw:style-name="gr10" draw:text-style-name="P15" draw:layer="layout" svg:width="3.175cm" svg:height="8.255cm" svg:x="5.715cm" svg:y="5.715cm">
          <text:p/>
          <draw:enhanced-geometry svg:viewBox="0 0 21600 21600" draw:type="rectangle" draw:enhanced-path="M 0 0 L 21600 0 21600 21600 0 21600 0 0 Z N"/>
        </draw:custom-shape>
        <draw:frame draw:style-name="gr11" draw:text-style-name="P16" draw:layer="layout" svg:width="4.445cm" svg:height="0.962cm" svg:x="5.08cm" svg:y="14.278cm">
          <draw:text-box>
            <text:p><text:span text:style-name="T11">Menstruation</text:span></text:p>
          </draw:text-box>
        </draw:frame>
        <draw:custom-shape draw:style-name="gr12" draw:text-style-name="P17" draw:layer="layout" svg:width="4.602cm" svg:height="10.16cm" svg:x="12.928cm" svg:y="4.445cm">
          <text:p/>
          <draw:enhanced-geometry svg:viewBox="0 0 21600 21600" draw:type="rectangle" draw:enhanced-path="M 0 0 L 21600 0 21600 21600 0 21600 0 0 Z N"/>
        </draw:custom-shape>
        <draw:line draw:style-name="gr13" draw:text-style-name="P10" draw:layer="layout" svg:x1="16.51cm" svg:y1="4.445cm" svg:x2="16.51cm" svg:y2="13.97cm">
          <text:p/>
        </draw:line>
        <draw:frame draw:style-name="gr14" draw:text-style-name="P16" draw:layer="layout" svg:width="3.81cm" svg:height="1.27cm" svg:x="14.605cm" svg:y="13.97cm">
          <draw:text-box>
            <text:p><text:span text:style-name="T11">Ovulation</text:span></text:p>
          </draw:text-box>
        </draw:frame>
        <draw:frame draw:style-name="gr14" draw:text-style-name="P16" draw:layer="layout" svg:width="4.445cm" svg:height="1.27cm" svg:x="11.43cm" svg:y="4.445cm">
          <draw:text-box>
            <text:p><text:span text:style-name="T11">Fertile Phase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7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_31__5f_Titelfolie_5f_TUD_5f__5f_" presentation:presentation-page-layout-name="AL3T19">
        <office:forms form:automatic-focus="false" form:apply-design-mode="false"/>
        <draw:frame presentation:style-name="pr12" draw:text-style-name="P7" draw:layer="layout" svg:width="30.479cm" svg:height="3.18cm" svg:x="1.693cm" svg:y="7.62cm" presentation:class="title" presentation:user-transformed="true">
          <draw:text-box>
            <text:p><text:span text:style-name="T6">The Challenge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8" presentation:class="page"/>
          <draw:frame presentation:style-name="pr1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_31__5f_Titel_20_und_20_Inhalt" presentation:presentation-page-layout-name="AL2T1">
        <office:forms form:automatic-focus="false" form:apply-design-mode="false"/>
        <draw:frame presentation:style-name="pr8" draw:text-style-name="P18" draw:layer="layout" svg:width="28.521cm" svg:height="2.255cm" svg:x="2.476cm" svg:y="1.033cm" presentation:class="title" presentation:user-transformed="true">
          <draw:text-box>
            <text:p><text:span text:style-name="T12">A Biological Process</text:span></text:p>
          </draw:text-box>
        </draw:frame>
        <draw:frame presentation:style-name="pr14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Menstrual cycle is a biological process influenced by many factors</text:span></text:p>
                <text:list>
                  <text:list-item>
                    <text:p><text:span text:style-name="T5">Illnesses, stress, shift work, sleep times and quality</text:span></text:p>
                  </text:list-item>
                </text:list>
              </text:list-item>
              <text:list-item>
                <text:p><text:span text:style-name="T5">Cycles can vary significantly in:</text:span></text:p>
                <text:list>
                  <text:list-item>
                    <text:p><text:span text:style-name="T5">Length</text:span></text:p>
                  </text:list-item>
                  <text:list-item>
                    <text:p><text:span text:style-name="T5">Ovulation day</text:span></text:p>
                  </text:list-item>
                  <text:list-item>
                    <text:p><text:span text:style-name="T5">Temperature shift</text:span></text:p>
                  </text:list-item>
                </text:list>
              </text:list-item>
              <text:list-item>
                <text:p><text:span text:style-name="T5">Prediction algorithms have to account for all variability</text:span></text:p>
                <text:list>
                  <text:list-item>
                    <text:p><text:span text:style-name="T5">Statistical models cannot appropriately capture patterns</text:span></text:p>
                  </text:list-item>
                </text:list>
              </text:list-item>
              <text:list-item>
                <text:p><text:span text:style-name="T5">????</text:span></text:p>
              </text:list-item>
            </text:list>
            <text:p><text:span text:style-name="T5"/></text:p>
          </draw:text-box>
        </draw:frame>
        <presentation:notes draw:style-name="dp2">
          <draw:page-thumbnail draw:style-name="gr4" draw:layer="layout" svg:width="0.001cm" svg:height="0.001cm" svg:x="0cm" svg:y="2.257cm" draw:page-number="9" presentation:class="page"/>
          <draw:frame presentation:style-name="pr10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_31__5f_Titelfolie_5f_TUD_5f_" presentation:presentation-page-layout-name="AL2T1">
        <office:forms form:automatic-focus="false" form:apply-design-mode="false"/>
        <draw:frame presentation:style-name="pr15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10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9A0000040456DC0B08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0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_31__5f_Titelfolie_5f_TUD_5f__5f_" presentation:presentation-page-layout-name="AL2T1">
        <office:forms form:automatic-focus="false" form:apply-design-mode="false"/>
        <draw:frame presentation:style-name="pr16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10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AD00000406012D9879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1" presentation:class="page"/>
          <draw:frame presentation:style-name="pr1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_31__5f_Titelfolie_5f_TUD_5f__5f_" presentation:presentation-page-layout-name="AL2T1">
        <office:forms form:automatic-focus="false" form:apply-design-mode="false"/>
        <draw:frame presentation:style-name="pr17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10">Menstrual Cycle Basics</text:span></text:p>
          </draw:text-box>
        </draw:frame>
        <draw:frame draw:style-name="gr15" draw:text-style-name="P10" draw:layer="layout" svg:width="23.077cm" svg:height="14.037cm" svg:x="3.593cm" svg:y="2.741cm">
          <draw:image xlink:href="Pictures/100000010000067800000406B26448D3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9.798cm" svg:height="11.136cm" svg:x="0.6cm" svg:y="2.257cm" draw:page-number="12" presentation:class="page"/>
          <draw:frame presentation:style-name="pr1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_31__5f_Titelfolie_5f_TUD_5f_" presentation:presentation-page-layout-name="AL2T1">
        <office:forms form:automatic-focus="false" form:apply-design-mode="false"/>
        <draw:frame draw:style-name="gr15" draw:text-style-name="P10" draw:layer="layout" svg:width="22.86cm" svg:height="14.191cm" svg:x="3.789cm" svg:y="2.508cm">
          <draw:image xlink:href="Pictures/1000000100000678000004041B1A123D.png" xlink:type="simple" xlink:show="embed" xlink:actuate="onLoad" draw:mime-type="image/png">
            <text:p/>
          </draw:image>
        </draw:frame>
        <draw:frame presentation:style-name="pr18" draw:text-style-name="P14" draw:layer="layout" svg:width="30.479cm" svg:height="3.18cm" svg:x="1.693cm" svg:y="0.76cm" presentation:class="title" presentation:user-transformed="true">
          <draw:text-box>
            <text:p text:style-name="P8"><text:span text:style-name="T10">Menstrual Cycle Basics</text:span></text:p>
          </draw:text-box>
        </draw:frame>
        <draw:custom-shape draw:style-name="gr16" draw:text-style-name="P19" draw:layer="layout" svg:width="5.715cm" svg:height="12.065cm" svg:x="9.525cm" svg:y="3.175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4" draw:layer="layout" svg:width="19.798cm" svg:height="11.136cm" svg:x="0.6cm" svg:y="2.257cm" draw:page-number="13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_31__5f_Titel_20_und_20_Inhalt_5f_" presentation:presentation-page-layout-name="AL2T1">
        <office:forms form:automatic-focus="false" form:apply-design-mode="false"/>
        <draw:frame presentation:style-name="pr19" draw:text-style-name="P18" draw:layer="layout" svg:width="28.521cm" svg:height="2.255cm" svg:x="2.476cm" svg:y="1.033cm" presentation:class="title" presentation:user-transformed="true">
          <draw:text-box>
            <text:p><text:span text:style-name="T12">Need for Sophistication</text:span></text:p>
          </draw:text-box>
        </draw:frame>
        <draw:frame presentation:style-name="pr20" draw:text-style-name="P6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<text:span text:style-name="T5">There is a variety of work on ovulation detection</text:span></text:p>
                <text:list>
                  <text:list-item>
                    <text:p><text:span text:style-name="T5">Usually fall short </text:span></text:p>
                  </text:list-item>
                </text:list>
              </text:list-item>
            </text:list>
            <text:p><text:span text:style-name="T5"/></text:p>
          </draw:text-box>
        </draw:frame>
        <presentation:notes draw:style-name="dp2">
          <draw:page-thumbnail draw:style-name="gr4" draw:layer="layout" svg:width="0.001cm" svg:height="0.001cm" svg:x="0cm" svg:y="2.257cm" draw:page-number="14" presentation:class="page"/>
          <draw:frame presentation:style-name="pr2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_31__5f_Titelfolie_5f_TUD_5f__5f__5f_" presentation:presentation-page-layout-name="AL3T19">
        <office:forms form:automatic-focus="false" form:apply-design-mode="false"/>
        <draw:frame presentation:style-name="pr22" draw:text-style-name="P7" draw:layer="layout" svg:width="30.479cm" svg:height="3.18cm" svg:x="1.693cm" svg:y="7.62cm" presentation:class="title" presentation:user-transformed="true">
          <draw:text-box>
            <text:p><text:span text:style-name="T6">Approach</text:span></text:p>
          </draw:text-box>
        </draw:frame>
        <presentation:notes draw:style-name="dp3">
          <office:forms form:automatic-focus="false" form:apply-design-mode="false"/>
          <draw:page-thumbnail draw:style-name="gr4" draw:layer="layout" svg:width="19.798cm" svg:height="11.136cm" svg:x="0.6cm" svg:y="2.257cm" draw:page-number="15" presentation:class="page"/>
          <draw:frame presentation:style-name="pr2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_31__5f_Titel_20_und_20_Inhalt" presentation:presentation-page-layout-name="AL2T1">
        <office:forms form:automatic-focus="false" form:apply-design-mode="false"/>
        <draw:frame presentation:style-name="pr24" draw:text-style-name="P21" draw:layer="layout" svg:width="30.479cm" svg:height="3.18cm" svg:x="1.693cm" svg:y="0.76cm" presentation:class="title" presentation:user-transformed="true">
          <draw:text-box>
            <text:p text:style-name="P20"><text:span text:style-name="T13">Input Feature Engineering</text:span></text:p>
          </draw:text-box>
        </draw:frame>
        <draw:frame presentation:style-name="pr9" draw:layer="layout" svg:width="29.568cm" svg:height="11.804cm" svg:x="2.432cm" svg:y="4.123cm" presentation:class="outline" presentation:user-transformed="true">
          <draw:text-box>
            <text:list text:style-name="L3">
              <text:list-item>
                <text:p>Division into static, known and observable features</text:p>
                <text:list>
                  <text:list-item>
                    <text:p>Static remain the same over the course of an input sequence</text:p>
                  </text:list-item>
                  <text:list-item>
                    <text:p>Known are known for both past and future → day of week, time of day, month of year</text:p>
                  </text:list-item>
                  <text:list-item>
                    <text:p>Observable features are only known until now → temperature values, rolling averages</text:p>
                  </text:list-item>
                  <text:list-item>
                    <text:p>Targets are the values that need to be predicted</text:p>
                  </text:list-item>
                </text:list>
              </text:list-item>
              <text:list-item>
                <text:p>Targets are purely exogenous → only have an indirect relation to the inputs</text:p>
                <text:list>
                  <text:list-item>
                    <text:p>Relation is what we want to find</text:p>
                  </text:list-item>
                </text:list>
              </text:list-item>
            </text:list>
          </draw:text-box>
        </draw:frame>
        <draw:frame draw:style-name="gr17" draw:layer="layout" svg:width="26.802cm" svg:height="4.332cm" svg:x="3.223cm" svg:y="10.994cm">
          <table:table table:template-name="default" table:use-first-row-styles="true" table:use-banding-rows-styles="true">
            <table:table-column table:style-name="co1"/>
            <table:table-column table:style-name="co1"/>
            <table:table-column table:style-name="co1"/>
            <table:table-column table:style-name="co2"/>
            <table:table-row table:style-name="ro1" table:default-cell-style-name="bg-none">
              <table:table-cell/>
              <table:table-cell/>
              <table:table-cell/>
              <table:table-cell/>
            </table:table-row>
            <table:table-row table:style-name="ro1" table:default-cell-style-name="bg-none">
              <table:table-cell/>
              <table:table-cell/>
              <table:table-cell/>
              <table:table-cell/>
            </table:table-row>
            <table:table-row table:style-name="ro2" table:default-cell-style-name="bg-none">
              <table:table-cell/>
              <table:table-cell/>
              <table:table-cell/>
              <table:table-cell/>
            </table:table-row>
          </table:table>
          <draw:image xlink:href="Pictures/TablePreview1.svm" xlink:type="simple" xlink:show="embed" xlink:actuate="onLoad"/>
        </draw:frame>
        <presentation:notes draw:style-name="dp2">
          <office:forms form:automatic-focus="false" form:apply-design-mode="false"/>
          <draw:page-thumbnail draw:style-name="gr4" draw:layer="layout" svg:width="0.001cm" svg:height="0.001cm" svg:x="0cm" svg:y="2.257cm" draw:page-number="16" presentation:class="page"/>
          <draw:frame presentation:style-name="pr10" draw:text-style-name="P2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_31__5f_Titelfolie_5f_TUD_5f_" presentation:presentation-page-layout-name="AL2T1">
        <office:forms form:automatic-focus="false" form:apply-design-mode="false"/>
        <draw:frame presentation:style-name="pr6" draw:text-style-name="P6" draw:layer="layout" svg:width="30.479cm" svg:height="3.18cm" svg:x="1.693cm" svg:y="0.76cm" presentation:class="title" presentation:placeholder="true">
          <draw:text-box/>
        </draw:frame>
        <draw:frame presentation:style-name="pr25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This is a test</text:span>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17" presentation:class="page"/>
          <draw:frame presentation:style-name="pr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_31__5f_Titelfolie_5f_TUD" presentation:presentation-page-layout-name="AL2T1">
        <office:forms form:automatic-focus="false" form:apply-design-mode="false"/>
        <draw:frame presentation:style-name="pr2" draw:text-style-name="P23" draw:layer="layout" svg:width="30.479cm" svg:height="3.18cm" svg:x="1.693cm" svg:y="0.76cm" presentation:class="title" presentation:user-transformed="true">
          <draw:text-box>
            <text:p><text:span text:style-name="T7">Resources</text:span></text:p>
          </draw:text-box>
        </draw:frame>
        <draw:frame presentation:style-name="pr3" draw:text-style-name="P6" draw:layer="layout" svg:width="30.479cm" svg:height="11.048cm" svg:x="1.693cm" svg:y="4.457cm" presentation:class="outline" presentation:user-transformed="true">
          <draw:text-box>
            <text:list text:style-name="L3">
              <text:list-item>
                <text:p><text:span text:style-name="T5">All temperature cycle data samples have been approved for scientific release</text:span></text:p>
              </text:list-item>
              <text:list-item>
                <text:p><text:span text:style-name="T5">All resources are public domain, if not specified otherwise</text:span></text:p>
              </text:list-item>
            </text:list>
          </draw:text-box>
        </draw:frame>
        <presentation:notes draw:style-name="dp2">
          <draw:page-thumbnail draw:style-name="gr4" draw:layer="layout" svg:width="19.798cm" svg:height="11.136cm" svg:x="0.6cm" svg:y="2.257cm" draw:page-number="18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Contact" draw:style-name="dp1" draw:master-page-name="Zwei_20_Inhalte">
        <office:forms form:automatic-focus="false" form:apply-design-mode="false"/>
        <draw:frame draw:name="Titel 1" presentation:style-name="pr26" draw:text-style-name="P25" draw:layer="layout" svg:width="28.521cm" svg:height="2.255cm" svg:x="2.487cm" svg:y="0.996cm" presentation:class="title" presentation:user-transformed="true">
          <draw:text-box>
            <text:p text:style-name="P24"><text:span text:style-name="T14">Contact</text:span></text:p>
          </draw:text-box>
        </draw:frame>
        <draw:frame draw:name="Grafik 2" draw:style-name="gr2" draw:text-style-name="P2" draw:layer="layout" svg:width="7.069cm" svg:height="5.009cm" svg:x="26.797cm" svg:y="9.139cm">
          <draw:image xlink:href="Pictures/100000010000093A0000068B00A8D341.tif" xlink:type="simple" xlink:show="embed" xlink:actuate="onLoad" draw:mime-type="image/tiff">
            <text:p/>
          </draw:image>
        </draw:frame>
        <draw:frame draw:name="Grafik 3" draw:style-name="gr2" draw:text-style-name="P2" draw:layer="layout" svg:width="7.595cm" svg:height="1.957cm" svg:x="25.775cm" svg:y="14.261cm">
          <draw:image xlink:href="Pictures/1000000000000292000000A90F74735F.jpg" xlink:type="simple" xlink:show="embed" xlink:actuate="onLoad" draw:mime-type="image/jpeg">
            <text:p/>
          </draw:image>
        </draw:frame>
        <draw:frame draw:name="Grafik 4" draw:style-name="gr2" draw:text-style-name="P2" draw:layer="layout" svg:width="1.677cm" svg:height="2.516cm" svg:x="24.097cm" svg:y="13.981cm">
          <draw:image xlink:href="Pictures/10000001000000C80000012C591998A2.gif" xlink:type="simple" xlink:show="embed" xlink:actuate="onLoad" draw:mime-type="image/gif">
            <text:p/>
          </draw:image>
        </draw:frame>
        <draw:custom-shape draw:name="Textfeld 5" draw:style-name="gr18" draw:text-style-name="P27" draw:layer="layout" svg:width="8.465cm" svg:height="7.705cm" svg:x="2.284cm" svg:y="2.181cm">
          <text:p text:style-name="P26"><text:span text:style-name="T15">DIRECTOR </text:span></text:p>
          <text:p text:style-name="P26"><text:span text:style-name="T16">Prof. Wolfgang Nagel</text:span></text:p>
          <text:p text:style-name="P26"><text:span text:style-name="T16"/></text:p>
          <text:p text:style-name="P26"><text:span text:style-name="T16">Technische Universität</text:span></text:p>
          <text:p text:style-name="P26"><text:span text:style-name="T16">Zentrum für Informationsdienste und Hochleistungsrechnen (ZIH)</text:span></text:p>
          <text:p text:style-name="P26"><text:span text:style-name="T16">01069 Dresden</text:span></text:p>
          <text:p text:style-name="P26"><text:span text:style-name="T16"/></text:p>
          <text:p text:style-name="P26"><text:span text:style-name="T16">+49 351 463-35450</text:span></text:p>
          <text:p text:style-name="P26"><text:span text:style-name="T16">wolfgang.nagel@​tu-dresden.de</text:span></text:p>
          <text:p text:style-name="P26"><text:span text:style-name="T17"/></text:p>
          <text:p text:style-name="P26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6" draw:style-name="gr19" draw:text-style-name="P27" draw:layer="layout" svg:width="9.767cm" svg:height="7.705cm" svg:x="13.803cm" svg:y="2.181cm">
          <text:p text:style-name="P26"><text:span text:style-name="T15">DIRECTOR </text:span></text:p>
          <text:p text:style-name="P26"><text:span text:style-name="T16">Prof. Erhard Rahm</text:span></text:p>
          <text:p text:style-name="P26"><text:span text:style-name="T16"/></text:p>
          <text:p text:style-name="P26"><text:span text:style-name="T16">Universität Leipzig</text:span></text:p>
          <text:p text:style-name="P26"><text:span text:style-name="T16">Fakultät für Mathematik und Informatik </text:span></text:p>
          <text:p text:style-name="P26"><text:span text:style-name="T16">04109 Leipzig</text:span></text:p>
          <text:p text:style-name="P26"><text:span text:style-name="T16"/></text:p>
          <text:p text:style-name="P26"><text:span text:style-name="T16"/></text:p>
          <text:p text:style-name="P26"><text:span text:style-name="T16">+49 341 97-32221 </text:span></text:p>
          <text:p text:style-name="P26"><text:span text:style-name="T16">rahm@informatik.uni-leipzig.de </text:span></text:p>
          <text:p text:style-name="P26"><text:span text:style-name="T17"/></text:p>
          <text:p text:style-name="P26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7" draw:style-name="gr20" draw:text-style-name="P27" draw:layer="layout" svg:width="10.477cm" svg:height="6.943cm" svg:x="2.162cm" svg:y="9.664cm">
          <text:p text:style-name="P26"><text:span text:style-name="T15">ADMINISTRATION DIRECTOR </text:span></text:p>
          <text:p text:style-name="P26"><text:span text:style-name="T16">Dr. René Jäkel</text:span></text:p>
          <text:p text:style-name="P26"><text:span text:style-name="T16"/></text:p>
          <text:p text:style-name="P26"><text:span text:style-name="T16">Technische Universität</text:span></text:p>
          <text:p text:style-name="P26"><text:span text:style-name="T16">Zentrum für Informationsdienste und Hochleistungsrechnen (ZIH)</text:span></text:p>
          <text:p text:style-name="P26"><text:span text:style-name="T16">01069 Dresden</text:span></text:p>
          <text:p text:style-name="P26"><text:span text:style-name="T16"/></text:p>
          <text:p text:style-name="P26"><text:span text:style-name="T16">+49 351 463-42331</text:span></text:p>
          <text:p text:style-name="P26"><text:span text:style-name="T16">rene.jaekel@tu-dresden.de</text:span></text:p>
          <text:p text:style-name="P26"><text:span text:style-name="T17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feld 8" draw:style-name="gr21" draw:text-style-name="P27" draw:layer="layout" svg:width="10.477cm" svg:height="6.181cm" svg:x="13.803cm" svg:y="9.664cm">
          <text:p text:style-name="P26"><text:span text:style-name="T15">ADMINISTRATION DIRECTOR </text:span></text:p>
          <text:p text:style-name="P26"><text:span text:style-name="T16">Dr. Eric Peukert</text:span></text:p>
          <text:p text:style-name="P26"><text:span text:style-name="T16"/></text:p>
          <text:p text:style-name="P26"><text:span text:style-name="T16">ScaDS.AI (Center for Scalable Data Analytics and Artificial Intelligence)</text:span></text:p>
          <text:p text:style-name="P26"><text:span text:style-name="T16">04105 Leipzig</text:span></text:p>
          <text:p text:style-name="P26"><text:span text:style-name="T16"/></text:p>
          <text:p text:style-name="P26"><text:span text:style-name="T16"/></text:p>
          <text:p text:style-name="P26"><text:span text:style-name="T16">+49 341 97-39524</text:span></text:p>
          <text:p text:style-name="P26"><text:span text:style-name="T16">peukert@informatik.uni-leipzig.de</text:span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4" draw:layer="layout" svg:width="19.798cm" svg:height="11.136cm" svg:x="0.6cm" svg:y="2.257cm" draw:page-number="19" presentation:class="page"/>
          <draw:frame presentation:style-name="pr27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family-generic="system" style:font-pitch="variable"/>
    <style:font-face style:name="Barlow" svg:font-family="Barlow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imbus Sans" svg:font-family="'Nimbus Sans'" style:font-family-generic="system" style:font-pitch="variable"/>
    <style:font-face style:name="Noto Sans" svg:font-family="'Noto Sans'" style:font-family-generic="roman" style:font-pitch="variable"/>
    <style:font-face style:name="Open Sans" svg:font-family="'Open Sans'" style:font-family-generic="swiss" style:font-pitch="variable"/>
    <style:font-face style:name="Open Sans1" svg:font-family="'Open Sans'"/>
    <style:font-face style:name="Open Sans2" svg:font-family="'Open Sans'" style:font-family-generic="modern" style:font-pitch="fixed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Adwaita Sans" style:font-size-asian="24pt" style:language-asian="zh" style:country-asian="CN" style:font-name-complex="Nimbus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g-none" style:family="table-cell" style:parent-style-name="default">
      <loext:graphic-properties draw:fill="none"/>
      <style:paragraph-properties fo:border="0.28pt solid #000000"/>
    </style:style>
    <style:style style:name="default" style:family="table-cell">
      <loext:graphic-properties draw:fill="solid" draw:fill-color="#ffffff" draw:textarea-vertical-align="top" fo:padding-top="0.1cm" fo:padding-bottom="0.1cm" fo:padding-left="0.1cm" fo:padding-right="0.1cm"/>
      <style:paragraph-properties fo:border="0.28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Nimbus Sans" style:font-family-asian="'Nimbus Sans'" style:font-family-generic-asian="system" style:font-pitch-asian="variable" style:font-size-asian="18pt" style:font-name-complex="FreeSans" style:font-family-complex="FreeSans" style:font-family-generic-complex="system" style:font-pitch-complex="variable" style:font-size-complex="18pt"/>
    </style:style>
    <table:table-template table:name="default">
      <table:first-row table:style-name="bg-none"/>
      <table:last-row table:style-name="bg-none"/>
      <table:first-column table:style-name="bg-none"/>
      <table:last-column table:style-name="bg-none"/>
      <table:body table:style-name="bg-none"/>
      <table:odd-rows table:style-name="bg-none"/>
      <table:odd-columns table:style-name="bg-none"/>
    </table:table-template>
    <style:style style:name="_31__5f_Titelfolie_5f_TUD-background" style:display-name="1_Titelfolie_TUD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-backgroundobjects" style:display-name="1_Titelfolie_TU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-notes" style:display-name="1_Titelfolie_TUD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-outline1" style:display-name="1_Titelfolie_TUD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-outline1" style:display-name="1_Titelfolie_TU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-outline2" style:display-name="1_Titelfolie_TUD-outline2" style:family="presentation" style:parent-style-name="_31__5f_Titelfolie_5f_TU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3" style:display-name="1_Titelfolie_TUD-outline3" style:family="presentation" style:parent-style-name="_31__5f_Titelfolie_5f_TU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4" style:display-name="1_Titelfolie_TUD-outline4" style:family="presentation" style:parent-style-name="_31__5f_Titelfolie_5f_TU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-outline5" style:display-name="1_Titelfolie_TUD-outline5" style:family="presentation" style:parent-style-name="_31__5f_Titelfolie_5f_TUD-outline4">
      <style:paragraph-properties fo:margin-top="0.1cm" fo:margin-bottom="0cm"/>
      <style:text-properties fo:font-size="20pt" style:font-size-asian="20pt" style:font-size-complex="20pt"/>
    </style:style>
    <style:style style:name="_31__5f_Titelfolie_5f_TUD-outline6" style:display-name="1_Titelfolie_TUD-outline6" style:family="presentation" style:parent-style-name="_31__5f_Titelfolie_5f_TUD-outline5">
      <style:paragraph-properties fo:margin-top="0.1cm" fo:margin-bottom="0cm"/>
      <style:text-properties fo:font-size="20pt" style:font-size-asian="20pt" style:font-size-complex="20pt"/>
    </style:style>
    <style:style style:name="_31__5f_Titelfolie_5f_TUD-outline7" style:display-name="1_Titelfolie_TUD-outline7" style:family="presentation" style:parent-style-name="_31__5f_Titelfolie_5f_TUD-outline6">
      <style:paragraph-properties fo:margin-top="0.1cm" fo:margin-bottom="0cm"/>
      <style:text-properties fo:font-size="20pt" style:font-size-asian="20pt" style:font-size-complex="20pt"/>
    </style:style>
    <style:style style:name="_31__5f_Titelfolie_5f_TUD-outline8" style:display-name="1_Titelfolie_TUD-outline8" style:family="presentation" style:parent-style-name="_31__5f_Titelfolie_5f_TUD-outline7">
      <style:paragraph-properties fo:margin-top="0.1cm" fo:margin-bottom="0cm"/>
      <style:text-properties fo:font-size="20pt" style:font-size-asian="20pt" style:font-size-complex="20pt"/>
    </style:style>
    <style:style style:name="_31__5f_Titelfolie_5f_TUD-outline9" style:display-name="1_Titelfolie_TUD-outline9" style:family="presentation" style:parent-style-name="_31__5f_Titelfolie_5f_TUD-outline8">
      <style:paragraph-properties fo:margin-top="0.1cm" fo:margin-bottom="0cm"/>
      <style:text-properties fo:font-size="20pt" style:font-size-asian="20pt" style:font-size-complex="20pt"/>
    </style:style>
    <style:style style:name="_31__5f_Titelfolie_5f_TUD-subtitle" style:display-name="1_Titelfolie_TUD-subtitle" style:family="presentation">
      <style:graphic-properties draw:stroke="none" draw:fill="none" draw:textarea-vertical-align="middle">
        <text:list-style style:name="_31__5f_Titelfolie_5f_TUD-subtitle" style:display-name="1_Titelfolie_TU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-title" style:display-name="1_Titelfolie_TUD-title" style:family="presentation">
      <style:graphic-properties draw:stroke="none" draw:fill="none" draw:textarea-vertical-align="middle" style:writing-mode="lr-tb">
        <text:list-style style:name="_31__5f_Titelfolie_5f_TUD-title" style:display-name="1_Titelfolie_TU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Nur_20_Titel-background" style:display-name="1_Nur Titel-background" style:family="presentation">
      <style:graphic-properties draw:stroke="none" draw:fill="solid" draw:fill-color="#ffffff"/>
      <style:text-properties style:letter-kerning="true"/>
    </style:style>
    <style:style style:name="_31__5f_Nur_20_Titel-backgroundobjects" style:display-name="1_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Nur_20_Titel-notes" style:display-name="1_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Nur_20_Titel-outline1" style:display-name="1_Nur Titel-outline1" style:family="presentation">
      <style:graphic-properties draw:stroke="none" draw:fill="none" draw:auto-grow-height="false" draw:fit-to-size="false" style:shrink-to-fit="true" style:writing-mode="lr-tb">
        <text:list-style style:name="_31__5f_Nur_20_Titel-outline1" style:display-name="1_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Nur_20_Titel-outline2" style:display-name="1_Nur Titel-outline2" style:family="presentation" style:parent-style-name="_31__5f_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3" style:display-name="1_Nur Titel-outline3" style:family="presentation" style:parent-style-name="_31__5f_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4" style:display-name="1_Nur Titel-outline4" style:family="presentation" style:parent-style-name="_31__5f_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Nur_20_Titel-outline5" style:display-name="1_Nur Titel-outline5" style:family="presentation" style:parent-style-name="_31__5f_Nur_20_Titel-outline4">
      <style:paragraph-properties fo:margin-top="0.1cm" fo:margin-bottom="0cm"/>
      <style:text-properties fo:font-size="20pt" style:font-size-asian="20pt" style:font-size-complex="20pt"/>
    </style:style>
    <style:style style:name="_31__5f_Nur_20_Titel-outline6" style:display-name="1_Nur Titel-outline6" style:family="presentation" style:parent-style-name="_31__5f_Nur_20_Titel-outline5">
      <style:paragraph-properties fo:margin-top="0.1cm" fo:margin-bottom="0cm"/>
      <style:text-properties fo:font-size="20pt" style:font-size-asian="20pt" style:font-size-complex="20pt"/>
    </style:style>
    <style:style style:name="_31__5f_Nur_20_Titel-outline7" style:display-name="1_Nur Titel-outline7" style:family="presentation" style:parent-style-name="_31__5f_Nur_20_Titel-outline6">
      <style:paragraph-properties fo:margin-top="0.1cm" fo:margin-bottom="0cm"/>
      <style:text-properties fo:font-size="20pt" style:font-size-asian="20pt" style:font-size-complex="20pt"/>
    </style:style>
    <style:style style:name="_31__5f_Nur_20_Titel-outline8" style:display-name="1_Nur Titel-outline8" style:family="presentation" style:parent-style-name="_31__5f_Nur_20_Titel-outline7">
      <style:paragraph-properties fo:margin-top="0.1cm" fo:margin-bottom="0cm"/>
      <style:text-properties fo:font-size="20pt" style:font-size-asian="20pt" style:font-size-complex="20pt"/>
    </style:style>
    <style:style style:name="_31__5f_Nur_20_Titel-outline9" style:display-name="1_Nur Titel-outline9" style:family="presentation" style:parent-style-name="_31__5f_Nur_20_Titel-outline8">
      <style:paragraph-properties fo:margin-top="0.1cm" fo:margin-bottom="0cm"/>
      <style:text-properties fo:font-size="20pt" style:font-size-asian="20pt" style:font-size-complex="20pt"/>
    </style:style>
    <style:style style:name="_31__5f_Nur_20_Titel-subtitle" style:display-name="1_Nur Titel-subtitle" style:family="presentation">
      <style:graphic-properties draw:stroke="none" draw:fill="none" draw:textarea-vertical-align="middle">
        <text:list-style style:name="_31__5f_Nur_20_Titel-subtitle" style:display-name="1_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Nur_20_Titel-title" style:display-name="1_Nur Titel-title" style:family="presentation">
      <style:graphic-properties draw:stroke="none" draw:fill="none" draw:textarea-vertical-align="middle" style:writing-mode="lr-tb">
        <text:list-style style:name="_31__5f_Nur_20_Titel-title" style:display-name="1_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Leer-background" style:family="presentation">
      <style:graphic-properties draw:stroke="none" draw:fill="solid" draw:fill-color="#ffffff"/>
      <style:text-properties style:letter-kerning="true"/>
    </style:style>
    <style:style style:name="Leer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Leer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Leer-outline1" style:family="presentation">
      <style:graphic-properties draw:stroke="none" draw:fill="none" draw:auto-grow-height="false" draw:fit-to-size="false" style:shrink-to-fit="true" style:writing-mode="lr-tb">
        <text:list-style style:name="Leer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Leer-outline2" style:family="presentation" style:parent-style-name="Leer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3" style:family="presentation" style:parent-style-name="Leer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4" style:family="presentation" style:parent-style-name="Leer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Leer-outline5" style:family="presentation" style:parent-style-name="Leer-outline4">
      <style:paragraph-properties fo:margin-top="0.1cm" fo:margin-bottom="0cm"/>
      <style:text-properties fo:font-size="20pt" style:font-size-asian="20pt" style:font-size-complex="20pt"/>
    </style:style>
    <style:style style:name="Leer-outline6" style:family="presentation" style:parent-style-name="Leer-outline5">
      <style:paragraph-properties fo:margin-top="0.1cm" fo:margin-bottom="0cm"/>
      <style:text-properties fo:font-size="20pt" style:font-size-asian="20pt" style:font-size-complex="20pt"/>
    </style:style>
    <style:style style:name="Leer-outline7" style:family="presentation" style:parent-style-name="Leer-outline6">
      <style:paragraph-properties fo:margin-top="0.1cm" fo:margin-bottom="0cm"/>
      <style:text-properties fo:font-size="20pt" style:font-size-asian="20pt" style:font-size-complex="20pt"/>
    </style:style>
    <style:style style:name="Leer-outline8" style:family="presentation" style:parent-style-name="Leer-outline7">
      <style:paragraph-properties fo:margin-top="0.1cm" fo:margin-bottom="0cm"/>
      <style:text-properties fo:font-size="20pt" style:font-size-asian="20pt" style:font-size-complex="20pt"/>
    </style:style>
    <style:style style:name="Leer-outline9" style:family="presentation" style:parent-style-name="Leer-outline8">
      <style:paragraph-properties fo:margin-top="0.1cm" fo:margin-bottom="0cm"/>
      <style:text-properties fo:font-size="20pt" style:font-size-asian="20pt" style:font-size-complex="20pt"/>
    </style:style>
    <style:style style:name="Leer-subtitle" style:family="presentation">
      <style:graphic-properties draw:stroke="none" draw:fill="none" draw:textarea-vertical-align="middle">
        <text:list-style style:name="Leer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Leer-title" style:family="presentation">
      <style:graphic-properties draw:stroke="none" draw:fill="none" draw:textarea-vertical-align="middle" style:writing-mode="lr-tb">
        <text:list-style style:name="Leer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enutzerdefiniertes_20_Layout-background" style:display-name="Benutzerdefiniertes Layout-background" style:family="presentation">
      <style:graphic-properties draw:stroke="none" draw:fill="solid" draw:fill-color="#ffffff"/>
      <style:text-properties style:letter-kerning="true"/>
    </style:style>
    <style:style style:name="Benutzerdefiniertes_20_Layout-backgroundobjects" style:display-name="Benutzerdefiniertes Layou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enutzerdefiniertes_20_Layout-notes" style:display-name="Benutzerdefiniertes Layou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enutzerdefiniertes_20_Layout-outline1" style:display-name="Benutzerdefiniertes Layout-outline1" style:family="presentation">
      <style:graphic-properties draw:stroke="none" draw:fill="none" draw:auto-grow-height="false" draw:fit-to-size="false" style:shrink-to-fit="true" style:writing-mode="lr-tb">
        <text:list-style style:name="Benutzerdefiniertes_20_Layout-outline1" style:display-name="Benutzerdefiniertes Layou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Benutzerdefiniertes_20_Layout-outline2" style:display-name="Benutzerdefiniertes Layout-outline2" style:family="presentation" style:parent-style-name="Benutzerdefiniertes_20_Layou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3" style:display-name="Benutzerdefiniertes Layout-outline3" style:family="presentation" style:parent-style-name="Benutzerdefiniertes_20_Layou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4" style:display-name="Benutzerdefiniertes Layout-outline4" style:family="presentation" style:parent-style-name="Benutzerdefiniertes_20_Layou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Benutzerdefiniertes_20_Layout-outline5" style:display-name="Benutzerdefiniertes Layout-outline5" style:family="presentation" style:parent-style-name="Benutzerdefiniertes_20_Layout-outline4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6" style:display-name="Benutzerdefiniertes Layout-outline6" style:family="presentation" style:parent-style-name="Benutzerdefiniertes_20_Layout-outline5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7" style:display-name="Benutzerdefiniertes Layout-outline7" style:family="presentation" style:parent-style-name="Benutzerdefiniertes_20_Layout-outline6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8" style:display-name="Benutzerdefiniertes Layout-outline8" style:family="presentation" style:parent-style-name="Benutzerdefiniertes_20_Layout-outline7">
      <style:paragraph-properties fo:margin-top="0.1cm" fo:margin-bottom="0cm"/>
      <style:text-properties fo:font-size="20pt" style:font-size-asian="20pt" style:font-size-complex="20pt"/>
    </style:style>
    <style:style style:name="Benutzerdefiniertes_20_Layout-outline9" style:display-name="Benutzerdefiniertes Layout-outline9" style:family="presentation" style:parent-style-name="Benutzerdefiniertes_20_Layout-outline8">
      <style:paragraph-properties fo:margin-top="0.1cm" fo:margin-bottom="0cm"/>
      <style:text-properties fo:font-size="20pt" style:font-size-asian="20pt" style:font-size-complex="20pt"/>
    </style:style>
    <style:style style:name="Benutzerdefiniertes_20_Layout-subtitle" style:display-name="Benutzerdefiniertes Layout-subtitle" style:family="presentation">
      <style:graphic-properties draw:stroke="none" draw:fill="none" draw:textarea-vertical-align="middle">
        <text:list-style style:name="Benutzerdefiniertes_20_Layout-subtitle" style:display-name="Benutzerdefiniertes Layou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enutzerdefiniertes_20_Layout-title" style:display-name="Benutzerdefiniertes Layout-title" style:family="presentation">
      <style:graphic-properties draw:stroke="none" draw:fill="none" draw:textarea-vertical-align="middle" style:writing-mode="lr-tb">
        <text:list-style style:name="Benutzerdefiniertes_20_Layout-title" style:display-name="Benutzerdefiniertes Layou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-background" style:display-name="1_Titel und Inhalt-background" style:family="presentation">
      <style:graphic-properties draw:stroke="none" draw:fill="solid" draw:fill-color="#ffffff"/>
      <style:text-properties style:letter-kerning="true"/>
    </style:style>
    <style:style style:name="_31__5f_Titel_20_und_20_Inhalt-backgroundobjects" style:display-name="1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-notes" style:display-name="1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-outline1" style:display-name="1_Titel und Inhalt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-outline1" style:display-name="1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-outline2" style:display-name="1_Titel und Inhalt-outline2" style:family="presentation" style:parent-style-name="_31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3" style:display-name="1_Titel und Inhalt-outline3" style:family="presentation" style:parent-style-name="_31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4" style:display-name="1_Titel und Inhalt-outline4" style:family="presentation" style:parent-style-name="_31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-outline5" style:display-name="1_Titel und Inhalt-outline5" style:family="presentation" style:parent-style-name="_31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6" style:display-name="1_Titel und Inhalt-outline6" style:family="presentation" style:parent-style-name="_31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7" style:display-name="1_Titel und Inhalt-outline7" style:family="presentation" style:parent-style-name="_31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8" style:display-name="1_Titel und Inhalt-outline8" style:family="presentation" style:parent-style-name="_31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-outline9" style:display-name="1_Titel und Inhalt-outline9" style:family="presentation" style:parent-style-name="_31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-subtitle" style:display-name="1_Titel und Inhalt-subtitle" style:family="presentation">
      <style:graphic-properties draw:stroke="none" draw:fill="none" draw:textarea-vertical-align="middle">
        <text:list-style style:name="_31__5f_Titel_20_und_20_Inhalt-subtitle" style:display-name="1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-title" style:display-name="1_Titel und Inhalt-title" style:family="presentation">
      <style:graphic-properties draw:stroke="none" draw:fill="none" draw:textarea-vertical-align="middle" style:writing-mode="lr-tb">
        <text:list-style style:name="_31__5f_Titel_20_und_20_Inhalt-title" style:display-name="1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el_20_und_20_Inhalt-background" style:display-name="Titel und Inhalt-background" style:family="presentation">
      <style:graphic-properties draw:stroke="none" draw:fill="solid" draw:fill-color="#ffffff"/>
      <style:text-properties style:letter-kerning="true"/>
    </style:style>
    <style:style style:name="Titel_20_und_20_Inhalt-backgroundobjects" style:display-name="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el_20_und_20_Inhalt-notes" style:display-name="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el_20_und_20_Inhalt-outline1" style:display-name="Titel und Inhalt-outline1" style:family="presentation">
      <style:graphic-properties draw:stroke="none" draw:fill="none" draw:auto-grow-height="false" draw:fit-to-size="false" style:shrink-to-fit="true" style:writing-mode="lr-tb">
        <text:list-style style:name="Titel_20_und_20_Inhalt-outline1" style:display-name="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Titel_20_und_20_Inhalt-outline2" style:display-name="Titel und Inhalt-outline2" style:family="presentation" style:parent-style-name="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3" style:display-name="Titel und Inhalt-outline3" style:family="presentation" style:parent-style-name="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4" style:display-name="Titel und Inhalt-outline4" style:family="presentation" style:parent-style-name="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Titel_20_und_20_Inhalt-outline5" style:display-name="Titel und Inhalt-outline5" style:family="presentation" style:parent-style-name="Titel_20_und_20_Inhalt-outline4">
      <style:paragraph-properties fo:margin-top="0.1cm" fo:margin-bottom="0cm"/>
      <style:text-properties fo:font-size="20pt" style:font-size-asian="20pt" style:font-size-complex="20pt"/>
    </style:style>
    <style:style style:name="Titel_20_und_20_Inhalt-outline6" style:display-name="Titel und Inhalt-outline6" style:family="presentation" style:parent-style-name="Titel_20_und_20_Inhalt-outline5">
      <style:paragraph-properties fo:margin-top="0.1cm" fo:margin-bottom="0cm"/>
      <style:text-properties fo:font-size="20pt" style:font-size-asian="20pt" style:font-size-complex="20pt"/>
    </style:style>
    <style:style style:name="Titel_20_und_20_Inhalt-outline7" style:display-name="Titel und Inhalt-outline7" style:family="presentation" style:parent-style-name="Titel_20_und_20_Inhalt-outline6">
      <style:paragraph-properties fo:margin-top="0.1cm" fo:margin-bottom="0cm"/>
      <style:text-properties fo:font-size="20pt" style:font-size-asian="20pt" style:font-size-complex="20pt"/>
    </style:style>
    <style:style style:name="Titel_20_und_20_Inhalt-outline8" style:display-name="Titel und Inhalt-outline8" style:family="presentation" style:parent-style-name="Titel_20_und_20_Inhalt-outline7">
      <style:paragraph-properties fo:margin-top="0.1cm" fo:margin-bottom="0cm"/>
      <style:text-properties fo:font-size="20pt" style:font-size-asian="20pt" style:font-size-complex="20pt"/>
    </style:style>
    <style:style style:name="Titel_20_und_20_Inhalt-outline9" style:display-name="Titel und Inhalt-outline9" style:family="presentation" style:parent-style-name="Titel_20_und_20_Inhalt-outline8">
      <style:paragraph-properties fo:margin-top="0.1cm" fo:margin-bottom="0cm"/>
      <style:text-properties fo:font-size="20pt" style:font-size-asian="20pt" style:font-size-complex="20pt"/>
    </style:style>
    <style:style style:name="Titel_20_und_20_Inhalt-subtitle" style:display-name="Titel und Inhalt-subtitle" style:family="presentation">
      <style:graphic-properties draw:stroke="none" draw:fill="none" draw:textarea-vertical-align="middle">
        <text:list-style style:name="Titel_20_und_20_Inhalt-subtitle" style:display-name="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el_20_und_20_Inhalt-title" style:display-name="Titel und Inhalt-title" style:family="presentation">
      <style:graphic-properties draw:stroke="none" draw:fill="none" draw:textarea-vertical-align="middle" style:writing-mode="lr-tb">
        <text:list-style style:name="Titel_20_und_20_Inhalt-title" style:display-name="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2__5f_Titel_20_und_20_Inhalt-background" style:display-name="2_Titel und Inhalt-background" style:family="presentation">
      <style:graphic-properties draw:stroke="none" draw:fill="solid" draw:fill-color="#ffffff"/>
      <style:text-properties style:letter-kerning="true"/>
    </style:style>
    <style:style style:name="_32__5f_Titel_20_und_20_Inhalt-backgroundobjects" style:display-name="2_Titel und Inha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2__5f_Titel_20_und_20_Inhalt-notes" style:display-name="2_Titel und Inha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2__5f_Titel_20_und_20_Inhalt-outline1" style:display-name="2_Titel und Inhalt-outline1" style:family="presentation">
      <style:graphic-properties draw:stroke="none" draw:fill="none" draw:auto-grow-height="false" draw:fit-to-size="false" style:shrink-to-fit="true" style:writing-mode="lr-tb">
        <text:list-style style:name="_32__5f_Titel_20_und_20_Inhalt-outline1" style:display-name="2_Titel und Inha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2__5f_Titel_20_und_20_Inhalt-outline2" style:display-name="2_Titel und Inhalt-outline2" style:family="presentation" style:parent-style-name="_32__5f_Titel_20_und_20_Inha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3" style:display-name="2_Titel und Inhalt-outline3" style:family="presentation" style:parent-style-name="_32__5f_Titel_20_und_20_Inha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4" style:display-name="2_Titel und Inhalt-outline4" style:family="presentation" style:parent-style-name="_32__5f_Titel_20_und_20_Inha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2__5f_Titel_20_und_20_Inhalt-outline5" style:display-name="2_Titel und Inhalt-outline5" style:family="presentation" style:parent-style-name="_32__5f_Titel_20_und_20_Inhalt-outline4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6" style:display-name="2_Titel und Inhalt-outline6" style:family="presentation" style:parent-style-name="_32__5f_Titel_20_und_20_Inhalt-outline5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7" style:display-name="2_Titel und Inhalt-outline7" style:family="presentation" style:parent-style-name="_32__5f_Titel_20_und_20_Inhalt-outline6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8" style:display-name="2_Titel und Inhalt-outline8" style:family="presentation" style:parent-style-name="_32__5f_Titel_20_und_20_Inhalt-outline7">
      <style:paragraph-properties fo:margin-top="0.1cm" fo:margin-bottom="0cm"/>
      <style:text-properties fo:font-size="20pt" style:font-size-asian="20pt" style:font-size-complex="20pt"/>
    </style:style>
    <style:style style:name="_32__5f_Titel_20_und_20_Inhalt-outline9" style:display-name="2_Titel und Inhalt-outline9" style:family="presentation" style:parent-style-name="_32__5f_Titel_20_und_20_Inhalt-outline8">
      <style:paragraph-properties fo:margin-top="0.1cm" fo:margin-bottom="0cm"/>
      <style:text-properties fo:font-size="20pt" style:font-size-asian="20pt" style:font-size-complex="20pt"/>
    </style:style>
    <style:style style:name="_32__5f_Titel_20_und_20_Inhalt-subtitle" style:display-name="2_Titel und Inhalt-subtitle" style:family="presentation">
      <style:graphic-properties draw:stroke="none" draw:fill="none" draw:textarea-vertical-align="middle">
        <text:list-style style:name="_32__5f_Titel_20_und_20_Inhalt-subtitle" style:display-name="2_Titel und Inha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2__5f_Titel_20_und_20_Inhalt-title" style:display-name="2_Titel und Inhalt-title" style:family="presentation">
      <style:graphic-properties draw:stroke="none" draw:fill="none" draw:textarea-vertical-align="middle" style:writing-mode="lr-tb">
        <text:list-style style:name="_32__5f_Titel_20_und_20_Inhalt-title" style:display-name="2_Titel und Inha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Zwei_20_Inhalte-background" style:display-name="Zwei Inhalte-background" style:family="presentation">
      <style:graphic-properties draw:stroke="none" draw:fill="solid" draw:fill-color="#ffffff"/>
      <style:text-properties style:letter-kerning="true"/>
    </style:style>
    <style:style style:name="Zwei_20_Inhalte-backgroundobjects" style:display-name="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Zwei_20_Inhalte-notes" style:display-name="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Zwei_20_Inhalte-outline1" style:display-name="Zwei Inhalte-outline1" style:family="presentation">
      <style:graphic-properties draw:stroke="none" draw:fill="none" draw:auto-grow-height="false" draw:fit-to-size="false" style:shrink-to-fit="true" style:writing-mode="lr-tb">
        <text:list-style style:name="Zwei_20_Inhalte-outline1" style:display-name="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Zwei_20_Inhalte-outline2" style:display-name="Zwei Inhalte-outline2" style:family="presentation" style:parent-style-name="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3" style:display-name="Zwei Inhalte-outline3" style:family="presentation" style:parent-style-name="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4" style:display-name="Zwei Inhalte-outline4" style:family="presentation" style:parent-style-name="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Zwei_20_Inhalte-outline5" style:display-name="Zwei Inhalte-outline5" style:family="presentation" style:parent-style-name="Zwei_20_Inhalte-outline4">
      <style:paragraph-properties fo:margin-top="0.1cm" fo:margin-bottom="0cm"/>
      <style:text-properties fo:font-size="20pt" style:font-size-asian="20pt" style:font-size-complex="20pt"/>
    </style:style>
    <style:style style:name="Zwei_20_Inhalte-outline6" style:display-name="Zwei Inhalte-outline6" style:family="presentation" style:parent-style-name="Zwei_20_Inhalte-outline5">
      <style:paragraph-properties fo:margin-top="0.1cm" fo:margin-bottom="0cm"/>
      <style:text-properties fo:font-size="20pt" style:font-size-asian="20pt" style:font-size-complex="20pt"/>
    </style:style>
    <style:style style:name="Zwei_20_Inhalte-outline7" style:display-name="Zwei Inhalte-outline7" style:family="presentation" style:parent-style-name="Zwei_20_Inhalte-outline6">
      <style:paragraph-properties fo:margin-top="0.1cm" fo:margin-bottom="0cm"/>
      <style:text-properties fo:font-size="20pt" style:font-size-asian="20pt" style:font-size-complex="20pt"/>
    </style:style>
    <style:style style:name="Zwei_20_Inhalte-outline8" style:display-name="Zwei Inhalte-outline8" style:family="presentation" style:parent-style-name="Zwei_20_Inhalte-outline7">
      <style:paragraph-properties fo:margin-top="0.1cm" fo:margin-bottom="0cm"/>
      <style:text-properties fo:font-size="20pt" style:font-size-asian="20pt" style:font-size-complex="20pt"/>
    </style:style>
    <style:style style:name="Zwei_20_Inhalte-outline9" style:display-name="Zwei Inhalte-outline9" style:family="presentation" style:parent-style-name="Zwei_20_Inhalte-outline8">
      <style:paragraph-properties fo:margin-top="0.1cm" fo:margin-bottom="0cm"/>
      <style:text-properties fo:font-size="20pt" style:font-size-asian="20pt" style:font-size-complex="20pt"/>
    </style:style>
    <style:style style:name="Zwei_20_Inhalte-subtitle" style:display-name="Zwei Inhalte-subtitle" style:family="presentation">
      <style:graphic-properties draw:stroke="none" draw:fill="none" draw:textarea-vertical-align="middle">
        <text:list-style style:name="Zwei_20_Inhalte-subtitle" style:display-name="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Zwei_20_Inhalte-title" style:display-name="Zwei Inhalte-title" style:family="presentation">
      <style:graphic-properties draw:stroke="none" draw:fill="none" draw:textarea-vertical-align="middle" style:writing-mode="lr-tb">
        <text:list-style style:name="Zwei_20_Inhalte-title" style:display-name="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Zwei_20_Inhalte-background" style:display-name="1_Zwei Inhalte-background" style:family="presentation">
      <style:graphic-properties draw:stroke="none" draw:fill="solid" draw:fill-color="#ffffff"/>
      <style:text-properties style:letter-kerning="true"/>
    </style:style>
    <style:style style:name="_31__5f_Zwei_20_Inhalte-backgroundobjects" style:display-name="1_Zwei Inhalt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Zwei_20_Inhalte-notes" style:display-name="1_Zwei Inhalte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Zwei_20_Inhalte-outline1" style:display-name="1_Zwei Inhalte-outline1" style:family="presentation">
      <style:graphic-properties draw:stroke="none" draw:fill="none" draw:auto-grow-height="false" draw:fit-to-size="false" style:shrink-to-fit="true" style:writing-mode="lr-tb">
        <text:list-style style:name="_31__5f_Zwei_20_Inhalte-outline1" style:display-name="1_Zwei Inhalt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Zwei_20_Inhalte-outline2" style:display-name="1_Zwei Inhalte-outline2" style:family="presentation" style:parent-style-name="_31__5f_Zwei_20_Inhalt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3" style:display-name="1_Zwei Inhalte-outline3" style:family="presentation" style:parent-style-name="_31__5f_Zwei_20_Inhalt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4" style:display-name="1_Zwei Inhalte-outline4" style:family="presentation" style:parent-style-name="_31__5f_Zwei_20_Inhalt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Zwei_20_Inhalte-outline5" style:display-name="1_Zwei Inhalte-outline5" style:family="presentation" style:parent-style-name="_31__5f_Zwei_20_Inhalte-outline4">
      <style:paragraph-properties fo:margin-top="0.1cm" fo:margin-bottom="0cm"/>
      <style:text-properties fo:font-size="20pt" style:font-size-asian="20pt" style:font-size-complex="20pt"/>
    </style:style>
    <style:style style:name="_31__5f_Zwei_20_Inhalte-outline6" style:display-name="1_Zwei Inhalte-outline6" style:family="presentation" style:parent-style-name="_31__5f_Zwei_20_Inhalte-outline5">
      <style:paragraph-properties fo:margin-top="0.1cm" fo:margin-bottom="0cm"/>
      <style:text-properties fo:font-size="20pt" style:font-size-asian="20pt" style:font-size-complex="20pt"/>
    </style:style>
    <style:style style:name="_31__5f_Zwei_20_Inhalte-outline7" style:display-name="1_Zwei Inhalte-outline7" style:family="presentation" style:parent-style-name="_31__5f_Zwei_20_Inhalte-outline6">
      <style:paragraph-properties fo:margin-top="0.1cm" fo:margin-bottom="0cm"/>
      <style:text-properties fo:font-size="20pt" style:font-size-asian="20pt" style:font-size-complex="20pt"/>
    </style:style>
    <style:style style:name="_31__5f_Zwei_20_Inhalte-outline8" style:display-name="1_Zwei Inhalte-outline8" style:family="presentation" style:parent-style-name="_31__5f_Zwei_20_Inhalte-outline7">
      <style:paragraph-properties fo:margin-top="0.1cm" fo:margin-bottom="0cm"/>
      <style:text-properties fo:font-size="20pt" style:font-size-asian="20pt" style:font-size-complex="20pt"/>
    </style:style>
    <style:style style:name="_31__5f_Zwei_20_Inhalte-outline9" style:display-name="1_Zwei Inhalte-outline9" style:family="presentation" style:parent-style-name="_31__5f_Zwei_20_Inhalte-outline8">
      <style:paragraph-properties fo:margin-top="0.1cm" fo:margin-bottom="0cm"/>
      <style:text-properties fo:font-size="20pt" style:font-size-asian="20pt" style:font-size-complex="20pt"/>
    </style:style>
    <style:style style:name="_31__5f_Zwei_20_Inhalte-subtitle" style:display-name="1_Zwei Inhalte-subtitle" style:family="presentation">
      <style:graphic-properties draw:stroke="none" draw:fill="none" draw:textarea-vertical-align="middle">
        <text:list-style style:name="_31__5f_Zwei_20_Inhalte-subtitle" style:display-name="1_Zwei Inhalt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Zwei_20_Inhalte-title" style:display-name="1_Zwei Inhalte-title" style:family="presentation">
      <style:graphic-properties draw:stroke="none" draw:fill="none" draw:textarea-vertical-align="middle" style:writing-mode="lr-tb">
        <text:list-style style:name="_31__5f_Zwei_20_Inhalte-title" style:display-name="1_Zwei Inhalt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Vergleich-background" style:family="presentation">
      <style:graphic-properties draw:stroke="none" draw:fill="solid" draw:fill-color="#ffffff"/>
      <style:text-properties style:letter-kerning="true"/>
    </style:style>
    <style:style style:name="Vergleich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Vergleich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Vergleich-outline1" style:family="presentation">
      <style:graphic-properties draw:stroke="none" draw:fill="none" draw:auto-grow-height="false" draw:fit-to-size="false" style:shrink-to-fit="true" style:writing-mode="lr-tb">
        <text:list-style style:name="Vergleich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Vergleich-outline2" style:family="presentation" style:parent-style-name="Vergleich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3" style:family="presentation" style:parent-style-name="Vergleich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4" style:family="presentation" style:parent-style-name="Vergleich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Vergleich-outline5" style:family="presentation" style:parent-style-name="Vergleich-outline4">
      <style:paragraph-properties fo:margin-top="0.1cm" fo:margin-bottom="0cm"/>
      <style:text-properties fo:font-size="20pt" style:font-size-asian="20pt" style:font-size-complex="20pt"/>
    </style:style>
    <style:style style:name="Vergleich-outline6" style:family="presentation" style:parent-style-name="Vergleich-outline5">
      <style:paragraph-properties fo:margin-top="0.1cm" fo:margin-bottom="0cm"/>
      <style:text-properties fo:font-size="20pt" style:font-size-asian="20pt" style:font-size-complex="20pt"/>
    </style:style>
    <style:style style:name="Vergleich-outline7" style:family="presentation" style:parent-style-name="Vergleich-outline6">
      <style:paragraph-properties fo:margin-top="0.1cm" fo:margin-bottom="0cm"/>
      <style:text-properties fo:font-size="20pt" style:font-size-asian="20pt" style:font-size-complex="20pt"/>
    </style:style>
    <style:style style:name="Vergleich-outline8" style:family="presentation" style:parent-style-name="Vergleich-outline7">
      <style:paragraph-properties fo:margin-top="0.1cm" fo:margin-bottom="0cm"/>
      <style:text-properties fo:font-size="20pt" style:font-size-asian="20pt" style:font-size-complex="20pt"/>
    </style:style>
    <style:style style:name="Vergleich-outline9" style:family="presentation" style:parent-style-name="Vergleich-outline8">
      <style:paragraph-properties fo:margin-top="0.1cm" fo:margin-bottom="0cm"/>
      <style:text-properties fo:font-size="20pt" style:font-size-asian="20pt" style:font-size-complex="20pt"/>
    </style:style>
    <style:style style:name="Vergleich-subtitle" style:family="presentation">
      <style:graphic-properties draw:stroke="none" draw:fill="none" draw:textarea-vertical-align="middle">
        <text:list-style style:name="Vergleich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Vergleich-title" style:family="presentation">
      <style:graphic-properties draw:stroke="none" draw:fill="none" draw:textarea-vertical-align="middle" style:writing-mode="lr-tb">
        <text:list-style style:name="Vergleich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Nur_20_Titel-background" style:display-name="Nur Titel-background" style:family="presentation">
      <style:graphic-properties draw:stroke="none" draw:fill="solid" draw:fill-color="#ffffff"/>
      <style:text-properties style:letter-kerning="true"/>
    </style:style>
    <style:style style:name="Nur_20_Titel-backgroundobjects" style:display-name="Nur Titel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Nur_20_Titel-notes" style:display-name="Nur Titel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Nur_20_Titel-outline1" style:display-name="Nur Titel-outline1" style:family="presentation">
      <style:graphic-properties draw:stroke="none" draw:fill="none" draw:auto-grow-height="false" draw:fit-to-size="false" style:shrink-to-fit="true" style:writing-mode="lr-tb">
        <text:list-style style:name="Nur_20_Titel-outline1" style:display-name="Nur Titel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Nur_20_Titel-outline2" style:display-name="Nur Titel-outline2" style:family="presentation" style:parent-style-name="Nur_20_Titel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3" style:display-name="Nur Titel-outline3" style:family="presentation" style:parent-style-name="Nur_20_Titel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4" style:display-name="Nur Titel-outline4" style:family="presentation" style:parent-style-name="Nur_20_Titel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Nur_20_Titel-outline5" style:display-name="Nur Titel-outline5" style:family="presentation" style:parent-style-name="Nur_20_Titel-outline4">
      <style:paragraph-properties fo:margin-top="0.1cm" fo:margin-bottom="0cm"/>
      <style:text-properties fo:font-size="20pt" style:font-size-asian="20pt" style:font-size-complex="20pt"/>
    </style:style>
    <style:style style:name="Nur_20_Titel-outline6" style:display-name="Nur Titel-outline6" style:family="presentation" style:parent-style-name="Nur_20_Titel-outline5">
      <style:paragraph-properties fo:margin-top="0.1cm" fo:margin-bottom="0cm"/>
      <style:text-properties fo:font-size="20pt" style:font-size-asian="20pt" style:font-size-complex="20pt"/>
    </style:style>
    <style:style style:name="Nur_20_Titel-outline7" style:display-name="Nur Titel-outline7" style:family="presentation" style:parent-style-name="Nur_20_Titel-outline6">
      <style:paragraph-properties fo:margin-top="0.1cm" fo:margin-bottom="0cm"/>
      <style:text-properties fo:font-size="20pt" style:font-size-asian="20pt" style:font-size-complex="20pt"/>
    </style:style>
    <style:style style:name="Nur_20_Titel-outline8" style:display-name="Nur Titel-outline8" style:family="presentation" style:parent-style-name="Nur_20_Titel-outline7">
      <style:paragraph-properties fo:margin-top="0.1cm" fo:margin-bottom="0cm"/>
      <style:text-properties fo:font-size="20pt" style:font-size-asian="20pt" style:font-size-complex="20pt"/>
    </style:style>
    <style:style style:name="Nur_20_Titel-outline9" style:display-name="Nur Titel-outline9" style:family="presentation" style:parent-style-name="Nur_20_Titel-outline8">
      <style:paragraph-properties fo:margin-top="0.1cm" fo:margin-bottom="0cm"/>
      <style:text-properties fo:font-size="20pt" style:font-size-asian="20pt" style:font-size-complex="20pt"/>
    </style:style>
    <style:style style:name="Nur_20_Titel-subtitle" style:display-name="Nur Titel-subtitle" style:family="presentation">
      <style:graphic-properties draw:stroke="none" draw:fill="none" draw:textarea-vertical-align="middle">
        <text:list-style style:name="Nur_20_Titel-subtitle" style:display-name="Nur Titel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Nur_20_Titel-title" style:display-name="Nur Titel-title" style:family="presentation">
      <style:graphic-properties draw:stroke="none" draw:fill="none" draw:textarea-vertical-align="middle" style:writing-mode="lr-tb">
        <text:list-style style:name="Nur_20_Titel-title" style:display-name="Nur Titel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_20_und_20_Inhalt_5f_-background" style:display-name="1_Titel und Inhalt_-background" style:family="presentation">
      <style:graphic-properties draw:stroke="none" draw:fill="solid" draw:fill-color="#ffffff"/>
      <style:text-properties style:letter-kerning="true"/>
    </style:style>
    <style:style style:name="_31__5f_Titel_20_und_20_Inhalt_5f_-backgroundobjects" style:display-name="1_Titel und Inhalt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_20_und_20_Inhalt_5f_-notes" style:display-name="1_Titel und Inhalt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outline1" style:display-name="1_Titel und Inhalt_-outline1" style:family="presentation">
      <style:graphic-properties draw:stroke="none" draw:fill="none" draw:auto-grow-height="false" draw:fit-to-size="false" style:shrink-to-fit="true" style:writing-mode="lr-tb">
        <text:list-style style:name="_31__5f_Titel_20_und_20_Inhalt_5f_-outline1" style:display-name="1_Titel und Inhalt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_20_und_20_Inhalt_5f_-outline2" style:display-name="1_Titel und Inhalt_-outline2" style:family="presentation" style:parent-style-name="_31__5f_Titel_20_und_20_Inhalt_5f_-outline1">
      <style:graphic-properties style:writing-mode="lr-tb"/>
      <style:paragraph-properties fo:margin-left="0cm" fo:margin-right="0cm" fo:margin-top="0.4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3" style:display-name="1_Titel und Inhalt_-outline3" style:family="presentation" style:parent-style-name="_31__5f_Titel_20_und_20_Inhalt_5f_-outline2">
      <style:graphic-properties style:writing-mode="lr-tb"/>
      <style:paragraph-properties fo:margin-left="0cm" fo:margin-right="0cm" fo:margin-top="0.3cm" fo:margin-bottom="0cm" fo:line-height="100%" fo:text-align="start" fo:text-indent="0cm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language="en" fo:country="US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4" style:display-name="1_Titel und Inhalt_-outline4" style:family="presentation" style:parent-style-name="_31__5f_Titel_20_und_20_Inhalt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_20_und_20_Inhalt_5f_-outline5" style:display-name="1_Titel und Inhalt_-outline5" style:family="presentation" style:parent-style-name="_31__5f_Titel_20_und_20_Inhalt_5f_-outline4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6" style:display-name="1_Titel und Inhalt_-outline6" style:family="presentation" style:parent-style-name="_31__5f_Titel_20_und_20_Inhalt_5f_-outline5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7" style:display-name="1_Titel und Inhalt_-outline7" style:family="presentation" style:parent-style-name="_31__5f_Titel_20_und_20_Inhalt_5f_-outline6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8" style:display-name="1_Titel und Inhalt_-outline8" style:family="presentation" style:parent-style-name="_31__5f_Titel_20_und_20_Inhalt_5f_-outline7">
      <style:paragraph-properties fo:margin-top="0.1cm" fo:margin-bottom="0cm"/>
      <style:text-properties fo:font-size="20pt" style:font-size-asian="20pt" style:font-size-complex="20pt"/>
    </style:style>
    <style:style style:name="_31__5f_Titel_20_und_20_Inhalt_5f_-outline9" style:display-name="1_Titel und Inhalt_-outline9" style:family="presentation" style:parent-style-name="_31__5f_Titel_20_und_20_Inhalt_5f_-outline8">
      <style:paragraph-properties fo:margin-top="0.1cm" fo:margin-bottom="0cm"/>
      <style:text-properties fo:font-size="20pt" style:font-size-asian="20pt" style:font-size-complex="20pt"/>
    </style:style>
    <style:style style:name="_31__5f_Titel_20_und_20_Inhalt_5f_-subtitle" style:display-name="1_Titel und Inhalt_-subtitle" style:family="presentation">
      <style:graphic-properties draw:stroke="none" draw:fill="none" draw:textarea-vertical-align="middle">
        <text:list-style style:name="_31__5f_Titel_20_und_20_Inhalt_5f_-subtitle" style:display-name="1_Titel und Inhalt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_20_und_20_Inhalt_5f_-title" style:display-name="1_Titel und Inhalt_-title" style:family="presentation">
      <style:graphic-properties draw:stroke="none" draw:fill="none" draw:textarea-vertical-align="middle" style:writing-mode="lr-tb">
        <text:list-style style:name="_31__5f_Titel_20_und_20_Inhalt_5f_-title" style:display-name="1_Titel und Inhalt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en" fo:country="US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-background" style:display-name="1_Titelfolie_TUD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-backgroundobjects" style:display-name="1_Titelfolie_TUD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-notes" style:display-name="1_Titelfolie_TUD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-outline1" style:display-name="1_Titelfolie_TUD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-outline1" style:display-name="1_Titelfolie_TUD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-outline2" style:display-name="1_Titelfolie_TUD_-outline2" style:family="presentation" style:parent-style-name="_31__5f_Titelfolie_5f_TUD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3" style:display-name="1_Titelfolie_TUD_-outline3" style:family="presentation" style:parent-style-name="_31__5f_Titelfolie_5f_TUD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4" style:display-name="1_Titelfolie_TUD_-outline4" style:family="presentation" style:parent-style-name="_31__5f_Titelfolie_5f_TUD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-outline5" style:display-name="1_Titelfolie_TUD_-outline5" style:family="presentation" style:parent-style-name="_31__5f_Titelfolie_5f_TUD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6" style:display-name="1_Titelfolie_TUD_-outline6" style:family="presentation" style:parent-style-name="_31__5f_Titelfolie_5f_TUD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7" style:display-name="1_Titelfolie_TUD_-outline7" style:family="presentation" style:parent-style-name="_31__5f_Titelfolie_5f_TUD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8" style:display-name="1_Titelfolie_TUD_-outline8" style:family="presentation" style:parent-style-name="_31__5f_Titelfolie_5f_TUD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-outline9" style:display-name="1_Titelfolie_TUD_-outline9" style:family="presentation" style:parent-style-name="_31__5f_Titelfolie_5f_TUD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-subtitle" style:display-name="1_Titelfolie_TUD_-subtitle" style:family="presentation">
      <style:graphic-properties draw:stroke="none" draw:fill="none" draw:textarea-vertical-align="middle">
        <text:list-style style:name="_31__5f_Titelfolie_5f_TUD_5f_-subtitle" style:display-name="1_Titelfolie_TUD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-title" style:display-name="1_Titelfolie_TUD_-title" style:family="presentation">
      <style:graphic-properties draw:stroke="none" draw:fill="none" draw:textarea-vertical-align="middle" style:writing-mode="lr-tb">
        <text:list-style style:name="_31__5f_Titelfolie_5f_TUD_5f_-title" style:display-name="1_Titelfolie_TUD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-background" style:display-name="1_Titelfolie_TUD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-backgroundobjects" style:display-name="1_Titelfolie_TUD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-notes" style:display-name="1_Titelfolie_TUD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outline1" style:display-name="1_Titelfolie_TUD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-outline1" style:display-name="1_Titelfolie_TUD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-outline2" style:display-name="1_Titelfolie_TUD__-outline2" style:family="presentation" style:parent-style-name="_31__5f_Titelfolie_5f_TUD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3" style:display-name="1_Titelfolie_TUD__-outline3" style:family="presentation" style:parent-style-name="_31__5f_Titelfolie_5f_TUD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4" style:display-name="1_Titelfolie_TUD__-outline4" style:family="presentation" style:parent-style-name="_31__5f_Titelfolie_5f_TUD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-outline5" style:display-name="1_Titelfolie_TUD__-outline5" style:family="presentation" style:parent-style-name="_31__5f_Titelfolie_5f_TUD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6" style:display-name="1_Titelfolie_TUD__-outline6" style:family="presentation" style:parent-style-name="_31__5f_Titelfolie_5f_TUD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7" style:display-name="1_Titelfolie_TUD__-outline7" style:family="presentation" style:parent-style-name="_31__5f_Titelfolie_5f_TUD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8" style:display-name="1_Titelfolie_TUD__-outline8" style:family="presentation" style:parent-style-name="_31__5f_Titelfolie_5f_TUD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-outline9" style:display-name="1_Titelfolie_TUD__-outline9" style:family="presentation" style:parent-style-name="_31__5f_Titelfolie_5f_TUD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-subtitle" style:display-name="1_Titelfolie_TUD__-subtitle" style:family="presentation">
      <style:graphic-properties draw:stroke="none" draw:fill="none" draw:textarea-vertical-align="middle">
        <text:list-style style:name="_31__5f_Titelfolie_5f_TUD_5f__5f_-subtitle" style:display-name="1_Titelfolie_TUD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-title" style:display-name="1_Titelfolie_TUD__-title" style:family="presentation">
      <style:graphic-properties draw:stroke="none" draw:fill="none" draw:textarea-vertical-align="middle" style:writing-mode="lr-tb">
        <text:list-style style:name="_31__5f_Titelfolie_5f_TUD_5f__5f_-title" style:display-name="1_Titelfolie_TUD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_31__5f_Titelfolie_5f_TUD_5f__5f__5f_-background" style:display-name="1_Titelfolie_TUD___-background" style:family="presentation">
      <style:graphic-properties draw:stroke="none" draw:fill="solid" draw:fill-color="#ffffff" draw:opacity="38%">
        <loext:fill-complex-color loext:theme-type="light1" loext:color-type="theme"/>
      </style:graphic-properties>
      <style:text-properties style:letter-kerning="true"/>
    </style:style>
    <style:style style:name="_31__5f_Titelfolie_5f_TUD_5f__5f__5f_-backgroundobjects" style:display-name="1_Titelfolie_TUD___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_31__5f_Titelfolie_5f_TUD_5f__5f__5f_-notes" style:display-name="1_Titelfolie_TUD___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outline1" style:display-name="1_Titelfolie_TUD___-outline1" style:family="presentation">
      <style:graphic-properties draw:stroke="none" draw:fill="none" draw:auto-grow-height="false" draw:fit-to-size="false" style:shrink-to-fit="true" style:writing-mode="lr-tb">
        <text:list-style style:name="_31__5f_Titelfolie_5f_TUD_5f__5f__5f_-outline1" style:display-name="1_Titelfolie_TUD___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6pt" fo:letter-spacing="normal" fo:language="de" fo:country="DE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16pt" style:font-style-asian="normal" style:font-weight-asian="normal" style:font-name-complex="FreeSans" style:font-family-complex="FreeSans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>
        <loext:char-complex-color loext:theme-type="dark2" loext:color-type="theme"/>
      </style:text-properties>
    </style:style>
    <style:style style:name="_31__5f_Titelfolie_5f_TUD_5f__5f__5f_-outline2" style:display-name="1_Titelfolie_TUD___-outline2" style:family="presentation" style:parent-style-name="_31__5f_Titelfolie_5f_TUD_5f__5f__5f_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3" style:display-name="1_Titelfolie_TUD___-outline3" style:family="presentation" style:parent-style-name="_31__5f_Titelfolie_5f_TUD_5f__5f__5f_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4" style:display-name="1_Titelfolie_TUD___-outline4" style:family="presentation" style:parent-style-name="_31__5f_Titelfolie_5f_TUD_5f__5f__5f_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family="'Open Sans'" style:font-family-generic="swiss" style:font-pitch="variable" fo:font-size="14pt" fo:letter-spacing="normal" fo:font-style="normal" style:text-underline-style="none" fo:font-weight="normal" fo:background-color="transparent" style:font-size-asian="14pt" style:font-style-asian="normal" style:font-weight-asian="normal" style:font-size-complex="14pt" style:font-style-complex="normal" style:font-weight-complex="normal" fo:hyphenate="false">
        <loext:char-complex-color loext:theme-type="dark2" loext:color-type="theme"/>
      </style:text-properties>
    </style:style>
    <style:style style:name="_31__5f_Titelfolie_5f_TUD_5f__5f__5f_-outline5" style:display-name="1_Titelfolie_TUD___-outline5" style:family="presentation" style:parent-style-name="_31__5f_Titelfolie_5f_TUD_5f__5f__5f_-outline4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6" style:display-name="1_Titelfolie_TUD___-outline6" style:family="presentation" style:parent-style-name="_31__5f_Titelfolie_5f_TUD_5f__5f__5f_-outline5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7" style:display-name="1_Titelfolie_TUD___-outline7" style:family="presentation" style:parent-style-name="_31__5f_Titelfolie_5f_TUD_5f__5f__5f_-outline6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8" style:display-name="1_Titelfolie_TUD___-outline8" style:family="presentation" style:parent-style-name="_31__5f_Titelfolie_5f_TUD_5f__5f__5f_-outline7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outline9" style:display-name="1_Titelfolie_TUD___-outline9" style:family="presentation" style:parent-style-name="_31__5f_Titelfolie_5f_TUD_5f__5f__5f_-outline8">
      <style:paragraph-properties fo:margin-top="0.1cm" fo:margin-bottom="0cm"/>
      <style:text-properties fo:font-size="20pt" style:font-size-asian="20pt" style:font-size-complex="20pt"/>
    </style:style>
    <style:style style:name="_31__5f_Titelfolie_5f_TUD_5f__5f__5f_-subtitle" style:display-name="1_Titelfolie_TUD___-subtitle" style:family="presentation">
      <style:graphic-properties draw:stroke="none" draw:fill="none" draw:textarea-vertical-align="middle">
        <text:list-style style:name="_31__5f_Titelfolie_5f_TUD_5f__5f__5f_-subtitle" style:display-name="1_Titelfolie_TUD___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imbus Sans" style:font-family-asian="'Nimbus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_31__5f_Titelfolie_5f_TUD_5f__5f__5f_-title" style:display-name="1_Titelfolie_TUD___-title" style:family="presentation">
      <style:graphic-properties draw:stroke="none" draw:fill="none" draw:textarea-vertical-align="middle" style:writing-mode="lr-tb">
        <text:list-style style:name="_31__5f_Titelfolie_5f_TUD_5f__5f__5f_-title" style:display-name="1_Titelfolie_TUD___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family="'Open Sans'" fo:font-size="18pt" fo:letter-spacing="normal" fo:language="de" fo:country="DE" fo:font-style="normal" fo:text-shadow="none" style:text-underline-style="none" fo:font-weight="bold" style:letter-kerning="true" fo:background-color="transparent" style:font-name-asian="Nimbus Sans" style:font-family-asian="'Nimbus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style style:name="Mdp1" style:family="drawing-page">
      <style:drawing-page-properties draw:background-size="border" draw:fill="solid" draw:fill-color="#ffffff" draw:opacity="38%"/>
    </style:style>
    <style:style style:name="Mdp2" style:family="drawing-page">
      <style:drawing-page-properties draw:background-size="border" draw:fill="solid" draw:fill-color="#ffffff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4" style:family="graphic" style:parent-style-name="standard">
      <style:graphic-properties draw:stroke="solid" svg:stroke-width="0.035cm" svg:stroke-color="#a6a6a6" draw:stroke-linejoin="miter" svg:stroke-linecap="butt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start-line-spacing-horizontal="0cm" draw:start-line-spacing-vertical="0cm" draw:end-line-spacing-horizontal="0cm" draw:end-line-spacing-vertical="0cm" loext:decorative="false">
        <loext:stroke-complex-color loext:theme-type="light1" loext:color-type="theme">
          <loext:transformation loext:type="lummod" loext:value="6500"/>
        </loext:stroke-complex-color>
      </style:graphic-properties>
    </style:style>
    <style:style style:name="Mgr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6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80%" style:mirror="none" loext:decorative="false"/>
    </style:style>
    <style:style style:name="Mgr7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8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Mgr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1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4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7" style:family="graphic" style:parent-style-name="standard" style:list-style-name="M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29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0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1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2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3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4" style:family="graphic" style:parent-style-name="standard">
      <style:graphic-properties draw:stroke="none" svg:stroke-width="0.035cm" draw:stroke-linejoin="miter" svg:stroke-linecap="butt" draw:fill="none" loext:fill-use-slide-background="false" draw:textarea-horizontal-align="justify" draw:textarea-vertical-align="middle" draw:auto-grow-height="false" draw:fit-to-size="false" style:shrink-to-fit="false" fo:min-height="16.076cm" fo:min-width="33.367cm" fo:padding-top="0.125cm" fo:padding-bottom="0.125cm" fo:padding-left="0.25cm" fo:padding-right="0.25cm" fo:wrap-option="wrap" loext:decorative="false"/>
    </style:style>
    <style:style style:name="Mgr35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6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7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gr38" style:family="graphic" style:parent-style-name="standard" style:list-style-name="ML2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cm" fo:padding-bottom="0cm" fo:padding-left="0cm" fo:padding-right="0cm" fo:wrap-option="wrap" style:writing-mode="lr-tb" loext:decorative="false"/>
      <style:paragraph-properties style:writing-mode="lr-tb"/>
    </style:style>
    <style:style style:name="Mpr1" style:family="presentation" style:parent-style-name="_31__5f_Titelfolie_5f_TUD-title">
      <style:graphic-properties draw:auto-grow-height="false" fo:min-height="0.101cm" loext:decorative="false"/>
      <style:paragraph-properties style:writing-mode="lr-tb"/>
    </style:style>
    <style:style style:name="Mpr2" style:family="presentation" style:parent-style-name="_31__5f_Titelfolie_5f_TU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_31__5f_Titelfolie_5f_TU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_31__5f_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5" style:family="presentation" style:parent-style-name="_31__5f_Nur_20_Titel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6" style:family="presentation" style:parent-style-name="_31__5f_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" style:family="presentation" style:parent-style-name="_31__5f_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" style:family="presentation" style:parent-style-name="Leer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9" style:family="presentation" style:parent-style-name="Leer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Leer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Benutzerdefiniertes_20_Layou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2" style:family="presentation" style:parent-style-name="Benutzerdefiniertes_20_Layou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" style:family="presentation" style:parent-style-name="Benutzerdefiniertes_20_Layou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" style:family="presentation" style:parent-style-name="_31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15" style:family="presentation" style:parent-style-name="_31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_31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18" style:family="presentation" style:parent-style-name="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/>
      <style:paragraph-properties style:writing-mode="lr-tb"/>
    </style:style>
    <style:style style:name="Mpr19" style:family="presentation" style:parent-style-name="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0" style:family="presentation" style:parent-style-name="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1" style:family="presentation" style:parent-style-name="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2" style:family="presentation" style:parent-style-name="_32__5f_Titel_20_und_20_Inhalt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3" style:family="presentation" style:parent-style-name="_32__5f_Titel_20_und_20_Inhalt-outline1">
      <style:graphic-properties draw:stroke="solid" svg:stroke-width="0.018cm" svg:stroke-color="#727879" draw:fill="none" loext:fill-use-slide-background="false" draw:textarea-horizontal-align="justify" draw:textarea-vertical-align="top" draw:auto-grow-height="false" draw:fit-to-size="false" style:shrink-to-fit="false" fo:min-height="11.049cm" fo:padding-top="0.125cm" fo:padding-bottom="0.125cm" fo:padding-left="0.25cm" fo:padding-right="0.25cm" fo:wrap-option="wrap" loext:decorative="false">
        <loext:stroke-complex-color loext:theme-type="light2" loext:color-type="theme"/>
      </style:graphic-properties>
      <style:paragraph-properties style:writing-mode="lr-tb"/>
    </style:style>
    <style:style style:name="Mpr24" style:family="presentation" style:parent-style-name="_32__5f_Titel_20_und_20_Inhalt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5" style:family="presentation" style:parent-style-name="_32__5f_Titel_20_und_20_Inha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_32__5f_Titel_20_und_20_Inha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28" style:family="presentation" style:parent-style-name="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29" style:family="presentation" style:parent-style-name="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_31__5f_Zwei_20_Inhalte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2" style:family="presentation" style:parent-style-name="_31__5f_Zwei_20_Inhalte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3" style:family="presentation" style:parent-style-name="_31__5f_Zwei_20_Inhalt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_31__5f_Zwei_20_Inhalt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Vergleich-outline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11.049cm" fo:padding-top="0cm" fo:padding-bottom="0cm" fo:padding-left="0cm" fo:padding-right="0cm" fo:wrap-option="wrap" loext:decorative="false"/>
      <style:paragraph-properties style:writing-mode="lr-tb"/>
    </style:style>
    <style:style style:name="Mpr36" style:family="presentation" style:parent-style-name="Vergleich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37" style:family="presentation" style:parent-style-name="Vergleich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Vergleich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Nur_20_Titel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0" style:family="presentation" style:parent-style-name="Nur_20_Titel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1" style:family="presentation" style:parent-style-name="Nur_20_Titel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2" style:family="presentation" style:parent-style-name="_31__5f_Titel_20_und_20_Inhalt_5f_-title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3.181cm" fo:padding-top="0cm" fo:padding-bottom="0cm" fo:padding-left="0cm" fo:padding-right="0cm" fo:wrap-option="wrap" loext:decorative="false"/>
      <style:paragraph-properties style:writing-mode="lr-tb"/>
    </style:style>
    <style:style style:name="Mpr43" style:family="presentation" style:parent-style-name="_31__5f_Titel_20_und_20_Inhalt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_31__5f_Titel_20_und_20_Inhalt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_31__5f_Titelfolie_5f_TUD_5f_-title">
      <style:graphic-properties draw:auto-grow-height="false" fo:min-height="0.101cm" loext:decorative="false"/>
      <style:paragraph-properties style:writing-mode="lr-tb"/>
    </style:style>
    <style:style style:name="Mpr46" style:family="presentation" style:parent-style-name="_31__5f_Titelfolie_5f_TUD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7" style:family="presentation" style:parent-style-name="_31__5f_Titelfolie_5f_TUD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8" style:family="presentation" style:parent-style-name="_31__5f_Titelfolie_5f_TUD_5f__5f_-title">
      <style:graphic-properties draw:auto-grow-height="false" fo:min-height="0.101cm" loext:decorative="false"/>
      <style:paragraph-properties style:writing-mode="lr-tb"/>
    </style:style>
    <style:style style:name="Mpr49" style:family="presentation" style:parent-style-name="_31__5f_Titelfolie_5f_TUD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_31__5f_Titelfolie_5f_TUD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_31__5f_Titelfolie_5f_TUD_5f__5f__5f_-title">
      <style:graphic-properties draw:auto-grow-height="false" fo:min-height="0.101cm" loext:decorative="false"/>
      <style:paragraph-properties style:writing-mode="lr-tb"/>
    </style:style>
    <style:style style:name="Mpr52" style:family="presentation" style:parent-style-name="_31__5f_Titelfolie_5f_TUD_5f__5f__5f_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3" style:family="presentation" style:parent-style-name="_31__5f_Titelfolie_5f_TUD_5f__5f__5f_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6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font-size="18pt" fo:hyphenate="false"/>
    </style:style>
    <style:style style:name="MP9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MP10" style:family="paragraph">
      <loext:graphic-properties draw:fill="none"/>
      <style:paragraph-properties fo:text-align="center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light1" loext:color-type="theme"/>
      </style:text-properties>
    </style:style>
    <style:style style:name="MP11" style:family="paragraph">
      <style:text-properties fo:font-size="22pt" style:font-size-asian="22pt" style:font-size-complex="2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MP13" style:family="paragraph">
      <loext:graphic-properties draw:fill="none"/>
      <style:paragraph-properties fo:text-align="start" style:font-independent-line-spacing="true"/>
      <style:text-properties fo:font-size="24pt"/>
    </style:style>
    <style:style style:name="MP14" style:family="paragraph">
      <loext:graphic-properties draw:fill="none"/>
      <style:paragraph-properties fo:text-align="start" style:font-independent-line-spacing="true"/>
      <style:text-properties fo:font-size="18pt"/>
    </style:style>
    <style:style style:name="MP15" style:family="paragraph">
      <style:paragraph-properties fo:margin-left="0cm" fo:margin-right="0cm" fo:margin-top="0.212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MP16" style:family="paragraph">
      <loext:graphic-properties draw:fill="none"/>
      <style:paragraph-properties fo:text-align="start" style:font-independent-line-spacing="true"/>
      <style:text-properties fo:font-size="16pt"/>
    </style:style>
    <style:style style:name="MP17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font-size="24pt" fo:hyphenate="false"/>
    </style:style>
    <style:style style:name="MP18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writing-mode="lr-tb" style:font-independent-line-spacing="true">
        <style:tab-stops/>
      </style:paragraph-properties>
      <style:text-properties fo:font-size="2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1" fo:font-size="10pt" fo:letter-spacing="normal" fo:language="de" fo:country="DE" fo:font-style="normal" style:text-underline-style="none" fo:font-weight="normal" fo:background-color="transparent" style:font-size-asian="10pt" style:font-style-asian="normal" style:font-weight-asian="normal" style:font-size-complex="10pt" style:font-style-complex="normal" style:font-weight-complex="normal">
        <loext:char-complex-color loext:theme-type="light2" loext:color-type="theme"/>
      </style:text-properties>
    </style:style>
    <style:style style:name="MT3" style:family="text">
      <style:text-properties fo:font-variant="normal" fo:text-transform="none" fo:color="#727879" loext:opacity="100%" style:text-outline="false" style:text-line-through-style="none" style:text-line-through-type="none" style:text-position="0% 100%" style:font-name="Open Sans" fo:font-size="10pt" fo:letter-spacing="normal" fo:language="de" fo:country="DE" fo:font-style="normal" style:text-underline-style="none" fo:font-weight="normal" fo:background-color="transparent" style:font-name-asian="Open Sans2" style:font-size-asian="10pt" style:font-style-asian="normal" style:font-weight-asian="normal" style:font-name-complex="Open Sans" style:font-size-complex="10pt" style:font-style-complex="normal" style:font-weight-complex="normal">
        <loext:char-complex-color loext:theme-type="light2" loext:color-type="theme"/>
      </style:text-properties>
    </style:style>
    <style:style style:name="MT4" style:family="text">
      <style:text-properties fo:font-size="22pt" style:font-size-asian="22pt" style:font-size-complex="22pt"/>
    </style:style>
    <style:style style:name="MT5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de" fo:country="DE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6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1" fo:font-size="18pt" fo:letter-spacing="normal" fo:language="de" fo:country="DE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>
        <loext:char-complex-color loext:theme-type="dark1" loext:color-type="theme"/>
      </style:text-properties>
    </style:style>
    <style:style style:name="MT7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24pt" fo:letter-spacing="normal" fo:language="en" fo:country="US" fo:font-style="normal" style:text-underline-style="none" fo:font-weight="bold" fo:background-color="transparent" style:font-size-asian="24pt" style:font-style-asian="normal" style:font-weight-asian="bold" style:font-size-complex="24pt" style:font-style-complex="normal" style:font-weight-complex="bold">
        <loext:char-complex-color loext:theme-type="dark2" loext:color-type="theme"/>
      </style:text-properties>
    </style:style>
    <style:style style:name="MT8" style:family="text">
      <style:text-properties fo:font-variant="normal" fo:text-transform="none" fo:color="#00305e" loext:opacity="100%" style:text-outline="false" style:text-line-through-style="none" style:text-line-through-type="none" style:text-position="0% 100%" style:font-name="Open Sans" fo:font-size="16pt" fo:letter-spacing="normal" fo:language="de" fo:country="DE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>
        <loext:char-complex-color loext:theme-type="dark2" loext:color-type="theme"/>
      </style:text-properties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727879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ML5">
      <text:list-level-style-number text:level="1" style:num-format="">
        <style:list-level-properties text:min-label-width="0.6cm"/>
        <style:text-properties fo:color="#00305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_31__5f_Titelfolie_5f_TUD" style:display-name="1_Titelfolie_TUD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5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8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-title" draw:layer="backgroundobjects" svg:width="19.798cm" svg:height="11.136cm" svg:x="0.6cm" svg:y="2.257cm" presentation:class="page"/>
        <draw:frame presentation:style-name="_31__5f_Titelfolie_5f_TU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Nur_20_Titel" style:display-name="1_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9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4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6" presentation:style-name="Mpr5" draw:text-style-name="MP14" draw:layer="backgroundobjects" svg:width="33.866cm" svg:height="14.101cm" svg:x="0cm" svg:y="2.822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_31__5f_Nur_20_Titel-title" draw:layer="backgroundobjects" svg:width="0.001cm" svg:height="0.001cm" svg:x="0cm" svg:y="2.257cm" presentation:class="page"/>
        <draw:frame presentation:style-name="_31__5f_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Leer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Bildplatzhalter 2" presentation:style-name="Mpr8" draw:text-style-name="MP14" draw:layer="backgroundobjects" svg:width="33.866cm" svg:height="16.924cm" svg:x="0cm" svg:y="0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presentation:notes style:page-layout-name="PM0">
        <draw:page-thumbnail presentation:style-name="Leer-title" draw:layer="backgroundobjects" svg:width="0.001cm" svg:height="0.001cm" svg:x="0cm" svg:y="2.257cm" presentation:class="page"/>
        <draw:frame presentation:style-name="Leer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Benutzerdefiniertes_20_Layout" style:display-name="Benutzerdefiniertes Layou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1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Benutzerdefiniertes_20_Layout-title" draw:layer="backgroundobjects" svg:width="0.001cm" svg:height="0.001cm" svg:x="0cm" svg:y="2.257cm" presentation:class="page"/>
        <draw:frame presentation:style-name="Benutzerdefiniertes_20_Layout-notes" draw:layer="backgroundobjects" svg:width="16.799cm" svg:height="13.364cm" svg:x="2.1cm" svg:y="14.107cm" presentation:class="notes" presentation:placeholder="true">
          <draw:text-box/>
        </draw:frame>
        <draw:frame presentation:style-name="Mpr1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" style:display-name="1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14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office:forms form:automatic-focus="false" form:apply-design-mode="false"/>
        <draw:page-thumbnail presentation:style-name="_31__5f_Titel_20_und_20_Inhalt-title" draw:layer="backgroundobjects" svg:width="0.001cm" svg:height="0.001cm" svg:x="0cm" svg:y="2.257cm" presentation:class="page"/>
        <draw:frame presentation:style-name="_31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Titel_20_und_20_Inhalt" style:display-name="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7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1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Inhaltsplatzhalter 2" presentation:style-name="Mpr17" draw:text-style-name="MP16" draw:layer="backgroundobjects" svg:width="16.691cm" svg:height="11.804cm" svg:x="15.71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Bildplatzhalter 7" presentation:style-name="Mpr18" draw:text-style-name="MP14" draw:layer="backgroundobjects" svg:width="13.848cm" svg:height="3.699cm" svg:x="1.464cm" svg:y="4.123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8.176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Bildplatzhalter 7" presentation:style-name="Mpr18" draw:text-style-name="MP14" draw:layer="backgroundobjects" svg:width="13.826cm" svg:height="3.699cm" svg:x="1.483cm" svg:y="12.228cm" presentation:class="outline" presentation:user-transformed="true">
        <draw:text-box>
          <text:p text:style-name="MP12"><text:span text:style-name="MT6">Bild auf Platzhalter ziehen oder durch Klicken auf Symbol hinzufügen</text:span></text:p>
        </draw:text-box>
      </draw:frame>
      <draw:frame draw:name="Titel 3" presentation:style-name="Mpr1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Titel_20_und_20_Inhalt-title" draw:layer="backgroundobjects" svg:width="0.001cm" svg:height="0.001cm" svg:x="0cm" svg:y="2.257cm" presentation:class="page"/>
        <draw:frame presentation:style-name="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2__5f_Titel_20_und_20_Inhalt" style:display-name="2_Titel und Inhalt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19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0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22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Bildplatzhalter 7" presentation:style-name="Mpr23" draw:text-style-name="MP14" draw:layer="backgroundobjects" svg:width="15.312cm" svg:height="11.804cm" svg:x="17.127cm" svg:y="4.123cm" presentation:class="outline" presentation:user-transformed="true">
        <draw:text-box>
          <text:list text:style-name="ML4">
            <text:list-item>
              <text:p text:style-name="MP12"><text:span text:style-name="MT6">Bild auf Platzhalter ziehen oder durch Klicken auf Symbol hinzufügen</text:span></text:p>
            </text:list-item>
          </text:list>
        </draw:text-box>
      </draw:frame>
      <draw:frame draw:name="Textplatzhalter 6" presentation:style-name="Mpr24" draw:text-style-name="MP16" draw:layer="backgroundobjects" svg:width="15.31cm" svg:height="11.804cm" svg:x="1.42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2__5f_Titel_20_und_20_Inhalt-title" draw:layer="backgroundobjects" svg:width="0.001cm" svg:height="0.001cm" svg:x="0cm" svg:y="2.257cm" presentation:class="page"/>
        <draw:frame presentation:style-name="_32__5f_Titel_20_und_20_Inhalt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Zwei_20_Inhalte" style:display-name="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1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2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27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28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28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Zwei_20_Inhalte-title" draw:layer="backgroundobjects" svg:width="0.001cm" svg:height="0.001cm" svg:x="0cm" svg:y="2.257cm" presentation:class="page"/>
        <draw:frame presentation:style-name="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Zwei_20_Inhalte" style:display-name="1_Zwei Inhalte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3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4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1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draw:name="Textplatzhalter 5" presentation:style-name="Mpr32" draw:text-style-name="MP16" draw:layer="backgroundobjects" svg:width="9.595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2" draw:text-style-name="MP16" draw:layer="backgroundobjects" svg:width="9.583cm" svg:height="11.804cm" svg:x="21.459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extplatzhalter 5" presentation:style-name="Mpr32" draw:text-style-name="MP16" draw:layer="backgroundobjects" svg:width="9.595cm" svg:height="11.804cm" svg:x="11.424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presentation:notes style:page-layout-name="PM0">
        <draw:page-thumbnail presentation:style-name="_31__5f_Zwei_20_Inhalte-title" draw:layer="backgroundobjects" svg:width="0.001cm" svg:height="0.001cm" svg:x="0cm" svg:y="2.257cm" presentation:class="page"/>
        <draw:frame presentation:style-name="_31__5f_Zwei_20_Inhalte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Vergleich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5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Titel 1" draw:style-name="Mgr27" draw:text-style-name="MP18" draw:layer="backgroundobjects" svg:width="15.274cm" svg:height="2.301cm" svg:x="17.127cm" svg:y="1.023cm">
        <text:p text:style-name="MP17"><text:span text:style-name="MT5">Titelmasterformat durch Klicken bearbeiten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Textplatzhalter 5" presentation:style-name="Mpr35" draw:text-style-name="MP16" draw:layer="backgroundobjects" svg:width="15.31cm" svg:height="11.804cm" svg:x="1.429cm" svg:y="4.123cm" presentation:class="outline" presentation:user-transformed="true">
        <draw:text-box>
          <text:list text:style-name="ML4">
            <text:list-item>
              <text:p text:style-name="MP15"><text:span text:style-name="MT8">Mastertextformat bearbeiten</text:span></text:p>
            </text:list-item>
          </text:list>
        </draw:text-box>
      </draw:frame>
      <draw:frame draw:name="Textplatzhalter 7" presentation:style-name="Mpr35" draw:text-style-name="MP16" draw:layer="backgroundobjects" svg:width="15.31cm" svg:height="11.804cm" svg:x="17.127cm" svg:y="4.123cm" presentation:class="outline" presentation:user-transformed="true">
        <draw:text-box>
          <text:p text:style-name="MP15"><text:span text:style-name="MT8">Mastertextformat bearbeiten</text:span></text:p>
        </draw:text-box>
      </draw:frame>
      <draw:frame draw:name="Titel 2" presentation:style-name="Mpr36" draw:text-style-name="MP13" draw:layer="backgroundobjects" svg:width="15.274cm" svg:height="2.303cm" svg:x="1.464cm" svg:y="1.021cm" presentation:class="title" presentation:user-transformed="true">
        <draw:text-box>
          <text:p text:style-name="MP12"><text:span text:style-name="MT5">Mastertitelformat bearbeiten</text:span></text:p>
        </draw:text-box>
      </draw:frame>
      <presentation:notes style:page-layout-name="PM0">
        <draw:page-thumbnail presentation:style-name="Vergleich-title" draw:layer="backgroundobjects" svg:width="0.001cm" svg:height="0.001cm" svg:x="0cm" svg:y="2.257cm" presentation:class="page"/>
        <draw:frame presentation:style-name="Vergleich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Nur_20_Titel" style:display-name="Nur Titel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28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29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1" presentation:style-name="Mpr39" draw:text-style-name="MP13" draw:layer="backgroundobjects" svg:width="28.521cm" svg:height="2.255cm" svg:x="2.487cm" svg:y="0.996cm" presentation:class="title" presentation:user-transformed="true">
        <draw:text-box>
          <text:p text:style-name="MP12"><text:span text:style-name="MT5">Mastertitelformat bearbeiten</text:span></text:p>
        </draw:text-box>
      </draw:frame>
      <draw:frame presentation:style-name="Nur_20_Titel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Nur_20_Titel-title" draw:layer="backgroundobjects" svg:width="0.001cm" svg:height="0.001cm" svg:x="0cm" svg:y="2.257cm" presentation:class="page"/>
        <draw:frame presentation:style-name="Nur_20_Titel-notes" draw:layer="backgroundobjects" svg:width="16.799cm" svg:height="13.364cm" svg:x="2.1cm" svg:y="14.107cm" presentation:class="notes" presentation:placeholder="true">
          <draw:text-box/>
        </draw:frame>
        <draw:frame presentation:style-name="Mpr40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0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1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1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_20_und_20_Inhalt_5f_" style:display-name="1_Titel und Inhalt_" style:page-layout-name="PM1" draw:style-name="Mdp2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0" draw:text-style-name="MP6" draw:layer="backgroundobjects" svg:width="3.439cm" svg:height="0.425cm" svg:x="8.207cm" svg:y="17.715cm">
        <text:p text:style-name="MP5"><text:span text:style-name="MT2">Event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1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frame draw:name="Titel 3" presentation:style-name="Mpr42" draw:text-style-name="MP13" draw:layer="backgroundobjects" svg:width="28.521cm" svg:height="2.255cm" svg:x="2.476cm" svg:y="1.033cm" presentation:class="title" presentation:user-transformed="true">
        <draw:text-box>
          <text:p text:style-name="MP12"><text:span text:style-name="MT7">Mastertitelformat bearbeiten</text:span></text:p>
        </draw:text-box>
      </draw:frame>
      <draw:frame draw:name="Inhaltsplatzhalter 5" presentation:style-name="_31__5f_Titel_20_und_20_Inhalt_5f_-outline1" draw:layer="backgroundobjects" svg:width="29.568cm" svg:height="11.804cm" svg:x="2.432cm" svg:y="4.123cm" presentation:class="outline" presentation:placeholder="true" presentation:user-transformed="true">
        <draw:text-box/>
      </draw:frame>
      <presentation:notes style:page-layout-name="PM0">
        <draw:page-thumbnail presentation:style-name="_31__5f_Titel_20_und_20_Inhalt_5f_-title" draw:layer="backgroundobjects" svg:width="0.001cm" svg:height="0.001cm" svg:x="0cm" svg:y="2.257cm" presentation:class="page"/>
        <draw:frame presentation:style-name="_31__5f_Titel_20_und_20_Inhalt_5f_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" style:display-name="1_Titelfolie_TUD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2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3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5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draw:page-thumbnail presentation:style-name="_31__5f_Titelfolie_5f_TUD_5f_-title" draw:layer="backgroundobjects" svg:width="19.798cm" svg:height="11.136cm" svg:x="0.6cm" svg:y="2.257cm" presentation:class="page"/>
        <draw:frame presentation:style-name="_31__5f_Titelfolie_5f_TUD_5f_-notes" draw:layer="backgroundobjects" svg:width="16.799cm" svg:height="13.364cm" svg:x="2.1cm" svg:y="14.107cm" presentation:class="notes" presentation:placeholder="true">
          <draw:text-box/>
        </draw:frame>
        <draw:frame presentation:style-name="Mpr46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6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47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7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" style:display-name="1_Titelfolie_TUD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5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6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48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_5f_-title" draw:layer="backgroundobjects" svg:width="19.798cm" svg:height="11.136cm" svg:x="0.6cm" svg:y="2.257cm" presentation:class="page"/>
        <draw:frame presentation:style-name="_31__5f_Titelfolie_5f_TUD_5f__5f_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  <style:master-page style:name="_31__5f_Titelfolie_5f_TUD_5f__5f__5f_" style:display-name="1_Titelfolie_TUD___" style:page-layout-name="PM1" draw:style-name="Mdp1">
      <office:forms form:automatic-focus="false" form:apply-design-mode="false"/>
      <loext:theme loext:name="TUD_2018">
        <loext:theme-colors loext:name="TUD_Farben">
          <loext:color loext:name="dark1" loext:color="#00305e"/>
          <loext:color loext:name="light1" loext:color="#ffffff"/>
          <loext:color loext:name="dark2" loext:color="#00305e"/>
          <loext:color loext:name="light2" loext:color="#727879"/>
          <loext:color loext:name="accent1" loext:color="#009ee0"/>
          <loext:color loext:name="accent2" loext:color="#006ab3"/>
          <loext:color loext:name="accent3" loext:color="#6ab023"/>
          <loext:color loext:name="accent4" loext:color="#007d40"/>
          <loext:color loext:name="accent5" loext:color="#93107e"/>
          <loext:color loext:name="accent6" loext:color="#54378a"/>
          <loext:color loext:name="hyperlink" loext:color="#009ee0"/>
          <loext:color loext:name="followed-hyperlink" loext:color="#006ab3"/>
        </loext:theme-colors>
      </loext:theme>
      <draw:custom-shape draw:name="Textfeld 3" draw:style-name="Mgr37" draw:text-style-name="MP6" draw:layer="backgroundobjects" svg:width="5.296cm" svg:height="0.425cm" svg:x="6.35cm" svg:y="17.715cm">
        <text:p text:style-name="MP5"><text:span text:style-name="MT2">Master Thesis Alexander Blank</text:span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connector draw:name="Gerade Verbindung 14" draw:style-name="Mgr4" draw:text-style-name="MP7" draw:layer="backgroundobjects" draw:type="line" svg:x1="0cm" svg:y1="16.842cm" svg:x2="33.866cm" svg:y2="16.842cm" svg:d="M0 16842h33866" svg:viewBox="0 0 33867 1">
        <text:p/>
      </draw:connector>
      <draw:custom-shape draw:name="Textfeld 8" draw:style-name="Mgr38" draw:text-style-name="MP9" draw:layer="backgroundobjects" svg:width="2.304cm" svg:height="1.273cm" svg:x="10.933cm" svg:y="17.283cm">
        <text:p text:style-name="MP8"><text:span text:style-name="MT3"><text:line-break/></text:span><text:span text:style-name="MT3"> </text:span><text:span text:style-name="MT3"><text:page-number>&lt;number&gt;</text:page-number></text:span></text:p>
        <text:p text:style-name="MP8"><text:span text:style-name="MT3"/></text:p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Grafik 10" draw:style-name="Mgr6" draw:text-style-name="MP7" draw:layer="backgroundobjects" svg:width="13.446cm" svg:height="12.666cm" draw:transform="skewX (1.09353062522842E-017) rotate (3.0764918724904) translate (38.8cm 10.026cm)">
        <draw:image xlink:href="Pictures/10000001000001C0000001A79CC61F31.png" xlink:type="simple" xlink:show="embed" xlink:actuate="onLoad" draw:mime-type="image/png">
          <text:p/>
        </draw:image>
      </draw:frame>
      <draw:frame draw:name="Grafik 17" draw:style-name="Mgr7" draw:text-style-name="MP7" draw:layer="backgroundobjects" svg:width="5.045cm" svg:height="2.11cm" svg:x="28.821cm" svg:y="16.882cm">
        <draw:image xlink:href="Pictures/10000001000001B5000000B76A386787.png" xlink:type="simple" xlink:show="embed" xlink:actuate="onLoad" draw:mime-type="image/png">
          <text:p/>
        </draw:image>
      </draw:frame>
      <draw:frame draw:name="Grafik 19" draw:style-name="Mgr7" draw:text-style-name="MP7" draw:layer="backgroundobjects" svg:width="4.497cm" svg:height="1.322cm" svg:x="24.423cm" svg:y="17.352cm">
        <draw:image xlink:href="Pictures/10000000000001850000007395F810A8.png" xlink:type="simple" xlink:show="embed" xlink:actuate="onLoad" draw:mime-type="image/png">
          <text:p/>
        </draw:image>
      </draw:frame>
      <draw:frame draw:name="Grafik 21" draw:style-name="Mgr7" draw:text-style-name="MP7" draw:layer="backgroundobjects" svg:width="4.113cm" svg:height="1.674cm" svg:x="0.772cm" svg:y="17.086cm">
        <draw:image xlink:href="Pictures/100000000000016400000091BF668B83.png" xlink:type="simple" xlink:show="embed" xlink:actuate="onLoad" draw:mime-type="image/png">
          <text:p/>
        </draw:image>
      </draw:frame>
      <draw:frame draw:name="Grafik 4" draw:style-name="Mgr7" draw:text-style-name="MP7" draw:layer="backgroundobjects" svg:width="3.352cm" svg:height="4.521cm" svg:x="-0.444cm" svg:y="-0.55cm">
        <draw:image xlink:href="Pictures/10000001000000C60000010B66A74494.png" xlink:type="simple" xlink:show="embed" xlink:actuate="onLoad" draw:mime-type="image/png">
          <text:p/>
        </draw:image>
      </draw:frame>
      <draw:frame draw:name="Grafik 5" draw:style-name="Mgr7" draw:text-style-name="MP7" draw:layer="backgroundobjects" svg:width="7.535cm" svg:height="7.45cm" svg:x="26.572cm" svg:y="0.089cm">
        <draw:image xlink:href="Pictures/10000001000001BD000001B81266264C.png" xlink:type="simple" xlink:show="embed" xlink:actuate="onLoad" draw:mime-type="image/png">
          <text:p/>
        </draw:image>
      </draw:frame>
      <draw:custom-shape draw:name="Rechteck 12" draw:style-name="Mgr34" draw:text-style-name="MP10" draw:layer="backgroundobjects" svg:width="33.866cm" svg:height="16.325cm" svg:x="0cm" svg:y="2.724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presentation:style-name="Mpr51" draw:text-style-name="MP11" draw:layer="backgroundobjects" svg:width="30.479cm" svg:height="3.18cm" svg:x="1.693cm" svg:y="0.76cm" presentation:class="title">
        <draw:text-box>
          <text:p><text:span text:style-name="MT4">Click to edit the title text format</text:span></text:p>
        </draw:text-box>
      </draw:frame>
      <draw:frame presentation:style-name="_31__5f_Titelfolie_5f_TUD_5f__5f__5f_-outline1" draw:layer="backgroundobjects" svg:width="30.479cm" svg:height="11.048cm" svg:x="1.693cm" svg:y="4.457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_31__5f_Titelfolie_5f_TUD_5f__5f__5f_-title" draw:layer="backgroundobjects" svg:width="19.798cm" svg:height="11.136cm" svg:x="0.6cm" svg:y="2.257cm" presentation:class="page"/>
        <draw:frame presentation:style-name="_31__5f_Titelfolie_5f_TUD_5f__5f__5f_-notes" draw:layer="backgroundobjects" svg:width="16.799cm" svg:height="13.364cm" svg:x="2.1cm" svg:y="14.107cm" presentation:class="notes" presentation:placeholder="true">
          <draw:text-box/>
        </draw:frame>
        <draw:frame presentation:style-name="Mpr5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5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PowerPoint-Präsentation</dc:title>
    <meta:initial-creator>Thomas Burghardt</meta:initial-creator>
    <meta:editing-cycles>86</meta:editing-cycles>
    <dc:date>2025-05-28T17:12:59.054617610</dc:date>
    <meta:editing-duration>PT1H41M7S</meta:editing-duration>
    <meta:generator>LibreOffice/25.2.3.2$Linux_X86_64 LibreOffice_project/520$Build-2</meta:generator>
    <meta:document-statistic meta:object-count="370"/>
    <meta:user-defined meta:name="AppVersion">16.0000</meta:user-defined>
    <meta:user-defined meta:name="ContentTypeId">0x0101003BEE476C9DF2F248B265B4A3C7AC3448</meta:user-defined>
    <meta:user-defined meta:name="PresentationFormat">Breitbild</meta:user-defined>
    <meta:user-defined meta:name="Slides" meta:value-type="float">4</meta:user-defined>
    <meta:user-defined meta:name="_dlc_DocIdItemGuid" meta:value-type="string">54c7a53d-68c3-40a2-85ba-83116552e96d</meta:user-defined>
  </office:meta>
</office:document-meta>
</file>